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Text_20_body">
      <style:paragraph-properties fo:margin-left="0cm" fo:margin-right="0cm" fo:margin-top="0cm" fo:margin-bottom="0.071cm" style:contextual-spacing="false" fo:text-align="right" style:justify-single-word="false" fo:text-indent="0cm" style:auto-text-indent="false"/>
      <style:text-properties style:font-name="Times New Roman" officeooo:rsid="002b41ef" officeooo:paragraph-rsid="002b41ef"/>
    </style:style>
    <style:style style:name="P2" style:family="paragraph" style:parent-style-name="Heading_20_2">
      <style:paragraph-properties fo:text-align="center" style:justify-single-word="false"/>
      <style:text-properties style:font-name="Times New Roman"/>
    </style:style>
    <style:style style:name="P3" style:family="paragraph" style:parent-style-name="Text_20_body">
      <style:paragraph-properties fo:text-align="center" style:justify-single-word="false"/>
      <style:text-properties style:font-name="Times New Roman"/>
    </style:style>
    <style:style style:name="P4" style:family="paragraph" style:parent-style-name="Text_20_body">
      <style:text-properties style:font-name="Times New Roman" officeooo:paragraph-rsid="002a67df"/>
    </style:style>
    <style:style style:name="P5" style:family="paragraph" style:parent-style-name="Text_20_body">
      <style:paragraph-properties fo:text-align="center" style:justify-single-word="false"/>
      <style:text-properties style:font-name="Times New Roman" fo:font-weight="bold" officeooo:paragraph-rsid="00163334" style:font-weight-asian="bold" style:font-weight-complex="bold"/>
    </style:style>
    <style:style style:name="P6" style:family="paragraph" style:parent-style-name="Text_20_body">
      <style:text-properties style:font-name="Times New Roman" officeooo:paragraph-rsid="00163334"/>
    </style:style>
    <style:style style:name="P7" style:family="paragraph" style:parent-style-name="Text_20_body">
      <style:paragraph-properties fo:margin-top="0cm" fo:margin-bottom="0cm" style:contextual-spacing="false" fo:line-height="100%"/>
      <style:text-properties style:font-name="Times New Roman" officeooo:paragraph-rsid="0013a445"/>
    </style:style>
    <style:style style:name="P8" style:family="paragraph" style:parent-style-name="Text_20_body">
      <style:paragraph-properties fo:margin-top="0cm" fo:margin-bottom="0cm" style:contextual-spacing="false" fo:line-height="100%"/>
      <style:text-properties style:font-name="Times New Roman" officeooo:rsid="0013a445" officeooo:paragraph-rsid="0013a445"/>
    </style:style>
    <style:style style:name="P9" style:family="paragraph" style:parent-style-name="Text_20_body">
      <style:paragraph-properties fo:margin-top="0cm" fo:margin-bottom="0cm" style:contextual-spacing="false" fo:line-height="100%"/>
      <style:text-properties style:font-name="Times New Roman" officeooo:paragraph-rsid="00235461"/>
    </style:style>
    <style:style style:name="P10" style:family="paragraph" style:parent-style-name="Text_20_body">
      <style:paragraph-properties fo:margin-top="0cm" fo:margin-bottom="0cm" style:contextual-spacing="false" fo:line-height="100%"/>
      <style:text-properties style:font-name="Times New Roman" officeooo:paragraph-rsid="00163334"/>
    </style:style>
    <style:style style:name="P11" style:family="paragraph" style:parent-style-name="Text_20_body">
      <style:paragraph-properties fo:margin-top="0cm" fo:margin-bottom="0cm" style:contextual-spacing="false" fo:line-height="100%" fo:text-align="center" style:justify-single-word="false"/>
      <style:text-properties style:font-name="Times New Roman" fo:font-weight="bold" officeooo:paragraph-rsid="00163334" style:font-weight-asian="bold" style:font-weight-complex="bold"/>
    </style:style>
    <style:style style:name="P12" style:family="paragraph" style:parent-style-name="Text_20_body">
      <style:paragraph-properties fo:margin-top="0cm" fo:margin-bottom="0cm" style:contextual-spacing="false" fo:line-height="100%" fo:text-align="left" style:justify-single-word="false"/>
      <style:text-properties style:font-name="Times New Roman" officeooo:paragraph-rsid="00163334"/>
    </style:style>
    <style:style style:name="P13" style:family="paragraph" style:parent-style-name="Heading_20_2">
      <style:paragraph-properties fo:line-height="102%" fo:text-align="center" style:justify-single-word="false"/>
      <style:text-properties fo:color="#000000" loext:opacity="100%" style:font-name="Times New Roman" officeooo:paragraph-rsid="00182fc2"/>
    </style:style>
    <style:style style:name="P14" style:family="paragraph" style:parent-style-name="Text_20_body">
      <style:paragraph-properties fo:line-height="102%"/>
      <style:text-properties fo:color="#2a2a2a" loext:opacity="100%" style:font-name="Times New Roman" officeooo:paragraph-rsid="00182fc2" style:text-scale="105%"/>
    </style:style>
    <style:style style:name="P15" style:family="paragraph" style:parent-style-name="Heading_20_1" style:master-page-name="Converted14">
      <style:paragraph-properties style:page-number="auto"/>
      <style:text-properties fo:color="#000000" loext:opacity="100%" style:font-name="Times New Roman" officeooo:paragraph-rsid="00182fc2"/>
    </style:style>
    <style:style style:name="P16" style:family="paragraph">
      <loext:graphic-properties draw:fill="none"/>
      <style:paragraph-properties fo:text-align="left"/>
      <style:text-properties fo:font-size="18pt"/>
    </style:style>
    <style:style style:name="P17" style:family="paragraph" style:parent-style-name="List_20_Paragraph">
      <style:paragraph-properties fo:margin-left="0cm" fo:margin-right="0cm" fo:margin-top="0.843cm" fo:margin-bottom="0cm" style:contextual-spacing="false" fo:line-height="100%" fo:text-align="left" style:justify-single-word="false" fo:text-indent="0cm" style:auto-text-indent="false">
        <style:tab-stops>
          <style:tab-stop style:position="1.131cm"/>
          <style:tab-stop style:position="16.349cm" style:type="right" style:leader-style="dotted" style:leader-text="."/>
        </style:tab-stops>
      </style:paragraph-properties>
      <style:text-properties fo:color="#000000" loext:opacity="100%" style:font-name="Times New Roman" officeooo:paragraph-rsid="00182fc2"/>
    </style:style>
    <style:style style:name="P18" style:family="paragraph" style:parent-style-name="List_20_Paragraph" style:master-page-name="">
      <loext:graphic-properties draw:fill="none"/>
      <style:paragraph-properties fo:margin-left="0cm" fo:margin-right="0cm" fo:margin-top="0.24cm" fo:margin-bottom="0cm" style:contextual-spacing="false" fo:line-height="100%" fo:text-align="left" style:justify-single-word="false" fo:text-indent="0cm" style:auto-text-indent="false" style:page-number="auto" fo:background-color="transparent">
        <style:tab-stops>
          <style:tab-stop style:position="1.526cm"/>
          <style:tab-stop style:position="16.339cm" style:type="right" style:leader-style="dotted" style:leader-text="."/>
        </style:tab-stops>
      </style:paragraph-properties>
      <style:text-properties fo:color="#000000" loext:opacity="100%" style:font-name="Times New Roman" officeooo:paragraph-rsid="00182fc2"/>
    </style:style>
    <style:style style:name="P19" style:family="paragraph" style:parent-style-name="Standard">
      <style:paragraph-properties fo:margin-top="0.242cm" fo:margin-bottom="0cm" style:contextual-spacing="false" fo:text-align="left" style:justify-single-word="false">
        <style:tab-stops>
          <style:tab-stop style:position="1.513cm"/>
          <style:tab-stop style:position="16.337cm" style:type="right" style:leader-style="dotted" style:leader-text="."/>
        </style:tab-stops>
      </style:paragraph-properties>
      <style:text-properties fo:color="#000000" loext:opacity="100%" style:font-name="Times New Roman" officeooo:paragraph-rsid="00182fc2"/>
    </style:style>
    <style:style style:name="P20" style:family="paragraph" style:parent-style-name="Standard">
      <style:paragraph-properties fo:margin-left="0cm" fo:margin-right="0cm" fo:margin-top="0.242cm" fo:margin-bottom="0cm" style:contextual-spacing="false" fo:text-align="left" style:justify-single-word="false" fo:text-indent="0cm" style:auto-text-indent="false">
        <style:tab-stops>
          <style:tab-stop style:position="1.513cm"/>
          <style:tab-stop style:position="16.337cm" style:type="right" style:leader-style="dotted" style:leader-text="."/>
        </style:tab-stops>
      </style:paragraph-properties>
      <style:text-properties fo:color="#000000" loext:opacity="100%" style:font-name="Times New Roman" fo:font-size="11pt" fo:letter-spacing="-0.018cm" officeooo:paragraph-rsid="00182fc2" style:font-size-asian="11pt"/>
    </style:style>
    <style:style style:name="P21" style:family="paragraph" style:parent-style-name="Standard">
      <style:paragraph-properties fo:margin-left="0.337cm" fo:margin-right="0cm" fo:margin-top="0.242cm" fo:margin-bottom="0cm" style:contextual-spacing="false" fo:text-align="left" style:justify-single-word="false" fo:text-indent="0cm" style:auto-text-indent="false">
        <style:tab-stops>
          <style:tab-stop style:position="1.513cm"/>
          <style:tab-stop style:position="16.337cm" style:type="right" style:leader-style="dotted" style:leader-text="."/>
        </style:tab-stops>
      </style:paragraph-properties>
      <style:text-properties fo:color="#313131" loext:opacity="100%" style:font-name="Times New Roman" fo:font-size="11pt" fo:letter-spacing="-0.018cm" officeooo:paragraph-rsid="00182fc2" style:font-size-asian="11pt"/>
    </style:style>
    <style:style style:name="P22" style:family="paragraph" style:parent-style-name="Text_20_body" style:list-style-name="WWNum17">
      <style:paragraph-properties fo:text-align="center" style:justify-single-word="false"/>
      <style:text-properties fo:color="#000000" loext:opacity="100%" style:font-name="Times New Roman"/>
    </style:style>
    <style:style style:name="P23" style:family="paragraph" style:parent-style-name="Text_20_body">
      <style:text-properties fo:color="#000000" loext:opacity="100%" style:font-name="Times New Roman"/>
    </style:style>
    <style:style style:name="P24" style:family="paragraph" style:parent-style-name="Text_20_body" style:list-style-name="L1">
      <style:text-properties fo:color="#000000" loext:opacity="100%" style:font-name="Times New Roman"/>
    </style:style>
    <style:style style:name="P25" style:family="paragraph" style:parent-style-name="Text_20_body" style:list-style-name="L1" style:master-page-name="">
      <loext:graphic-properties draw:fill="none"/>
      <style:paragraph-properties fo:margin-left="0.9cm" fo:margin-right="1cm" fo:margin-top="0cm" fo:margin-bottom="0.247cm" style:contextual-spacing="false" fo:line-height="115%" fo:text-indent="-0.6cm" style:auto-text-indent="false" style:page-number="auto" fo:background-color="transparent"/>
      <style:text-properties fo:color="#000000" loext:opacity="100%" style:font-name="Times New Roman"/>
    </style:style>
    <style:style style:name="P26" style:family="paragraph" style:parent-style-name="Text_20_body" style:list-style-name="L2">
      <style:paragraph-properties fo:text-align="center" style:justify-single-word="false"/>
      <style:text-properties fo:color="#000000" loext:opacity="100%" style:font-name="Times New Roman"/>
    </style:style>
    <style:style style:name="P27" style:family="paragraph" style:parent-style-name="Text_20_body" style:list-style-name="WWNum17">
      <style:text-properties fo:color="#000000" loext:opacity="100%" style:font-name="Times New Roman"/>
    </style:style>
    <style:style style:name="P28" style:family="paragraph" style:parent-style-name="Text_20_body" style:list-style-name="WWNum17">
      <style:paragraph-properties fo:text-align="center" style:justify-single-word="false"/>
      <style:text-properties fo:color="#000000" loext:opacity="100%"/>
    </style:style>
    <style:style style:name="P29" style:family="paragraph" style:parent-style-name="Text_20_body" style:list-style-name="WWNum17">
      <style:text-properties fo:color="#000000" loext:opacity="100%"/>
    </style:style>
    <style:style style:name="P30" style:family="paragraph" style:parent-style-name="Text_20_body" style:list-style-name="WWNum17" style:master-page-name="">
      <loext:graphic-properties draw:fill="none"/>
      <style:paragraph-properties fo:margin-left="0.9cm" fo:margin-right="0cm" fo:margin-top="0cm" fo:margin-bottom="0.247cm" style:contextual-spacing="false" fo:line-height="115%" fo:text-indent="-0.9cm" style:auto-text-indent="false" style:page-number="auto" fo:background-color="transparent"/>
      <style:text-properties fo:color="#000000" loext:opacity="100%"/>
    </style:style>
    <style:style style:name="P31" style:family="paragraph" style:parent-style-name="Text_20_body" style:list-style-name="WWNum17" style:master-page-name="">
      <loext:graphic-properties draw:fill="none"/>
      <style:paragraph-properties fo:margin-left="1cm" fo:margin-right="0cm" fo:margin-top="0cm" fo:margin-bottom="0.247cm" style:contextual-spacing="false" fo:line-height="115%" fo:text-indent="-0.9cm" style:auto-text-indent="false" style:page-number="auto" fo:background-color="transparent"/>
      <style:text-properties fo:color="#000000" loext:opacity="100%"/>
    </style:style>
    <style:style style:name="P32" style:family="paragraph" style:parent-style-name="Frame_20_contents">
      <style:paragraph-properties fo:margin-left="0.182cm" fo:margin-right="0cm" fo:margin-top="0.09cm" fo:margin-bottom="0cm" style:contextual-spacing="false" fo:text-align="left" style:justify-single-word="false" fo:text-indent="0cm" style:auto-text-indent="false"/>
    </style:style>
    <style:style style:name="T1" style:family="text">
      <style:text-properties officeooo:rsid="001f558d"/>
    </style:style>
    <style:style style:name="T2" style:family="text">
      <style:text-properties officeooo:rsid="0013a445"/>
    </style:style>
    <style:style style:name="T3" style:family="text">
      <style:text-properties fo:background-color="transparent" loext:char-shading-value="0"/>
    </style:style>
    <style:style style:name="T4" style:family="text">
      <style:text-properties officeooo:rsid="0013a445" fo:background-color="transparent" loext:char-shading-value="0"/>
    </style:style>
    <style:style style:name="T5" style:family="text">
      <style:text-properties officeooo:rsid="0014d2a3"/>
    </style:style>
    <style:style style:name="T6" style:family="text">
      <style:text-properties officeooo:rsid="00235461"/>
    </style:style>
    <style:style style:name="T7" style:family="text">
      <style:text-properties officeooo:rsid="00163334"/>
    </style:style>
    <style:style style:name="T8" style:family="text">
      <style:text-properties style:text-scale="105%"/>
    </style:style>
    <style:style style:name="T9" style:family="text">
      <style:text-properties officeooo:rsid="00182fc2"/>
    </style:style>
    <style:style style:name="T10" style:family="text">
      <style:text-properties fo:letter-spacing="0.071cm"/>
    </style:style>
    <style:style style:name="T11" style:family="text">
      <style:text-properties officeooo:rsid="00182fc2" style:text-scale="105%"/>
    </style:style>
    <style:style style:name="T12" style:family="text">
      <style:text-properties fo:letter-spacing="-0.009cm" style:text-scale="105%"/>
    </style:style>
    <style:style style:name="T13" style:family="text">
      <style:text-properties fo:letter-spacing="-0.016cm" style:text-scale="105%"/>
    </style:style>
    <style:style style:name="T14" style:family="text">
      <style:text-properties fo:letter-spacing="-0.004cm" style:text-scale="105%"/>
    </style:style>
    <style:style style:name="T15" style:family="text">
      <style:text-properties fo:font-size="11pt" style:font-size-asian="11pt"/>
    </style:style>
    <style:style style:name="T16" style:family="text">
      <style:text-properties fo:font-size="11pt" officeooo:rsid="001a9155" style:font-size-asian="11pt"/>
    </style:style>
    <style:style style:name="T17" style:family="text">
      <style:text-properties fo:font-size="11pt" fo:letter-spacing="0.064cm" style:font-size-asian="11pt"/>
    </style:style>
    <style:style style:name="T18" style:family="text">
      <style:text-properties fo:font-size="11pt" fo:letter-spacing="0.019cm" style:font-size-asian="11pt"/>
    </style:style>
    <style:style style:name="T19" style:family="text">
      <style:text-properties fo:font-size="11pt" fo:letter-spacing="0.081cm" style:font-size-asian="11pt"/>
    </style:style>
    <style:style style:name="T20" style:family="text">
      <style:text-properties fo:font-size="11pt" fo:letter-spacing="-0.004cm" style:font-size-asian="11pt"/>
    </style:style>
    <style:style style:name="T21" style:family="text">
      <style:text-properties fo:font-size="11pt" fo:letter-spacing="-0.018cm" officeooo:rsid="001a9155" style:font-size-asian="11pt"/>
    </style:style>
    <style:style style:name="T22" style:family="text">
      <style:text-properties fo:font-size="11pt" fo:letter-spacing="0.092cm" style:font-size-asian="11pt"/>
    </style:style>
    <style:style style:name="T23" style:family="text">
      <style:text-properties fo:font-size="11pt" fo:letter-spacing="0.065cm" style:font-size-asian="11pt"/>
    </style:style>
    <style:style style:name="T24" style:family="text">
      <style:text-properties fo:font-size="11pt" fo:letter-spacing="0.093cm" style:font-size-asian="11pt" style:text-scale="150%"/>
    </style:style>
    <style:style style:name="T25" style:family="text">
      <style:text-properties fo:font-size="11pt" fo:letter-spacing="0.071cm" style:font-size-asian="11pt"/>
    </style:style>
    <style:style style:name="T26" style:family="text">
      <style:text-properties fo:font-size="11pt" fo:letter-spacing="0.012cm" style:font-size-asian="11pt"/>
    </style:style>
    <style:style style:name="T27" style:family="text">
      <style:text-properties fo:font-size="11pt" fo:letter-spacing="0.074cm" style:font-size-asian="11pt"/>
    </style:style>
    <style:style style:name="T28" style:family="text">
      <style:text-properties fo:font-size="11pt" fo:letter-spacing="0.067cm" style:font-size-asian="11pt"/>
    </style:style>
    <style:style style:name="T29" style:family="text">
      <style:text-properties fo:font-size="11.5pt" fo:font-weight="bold" officeooo:rsid="00043750" style:font-size-asian="11.5pt" style:font-weight-asian="bold" style:text-scale="105%"/>
    </style:style>
    <style:style style:name="T30" style:family="text">
      <style:text-properties fo:font-size="11.5pt" fo:font-weight="bold" style:font-size-asian="11.5pt" style:font-weight-asian="bold" style:text-scale="105%"/>
    </style:style>
    <style:style style:name="T31" style:family="text">
      <style:text-properties fo:font-size="11.5pt" fo:letter-spacing="-0.012cm" fo:font-weight="bold" style:font-size-asian="11.5pt" style:font-weight-asian="bold" style:text-scale="105%"/>
    </style:style>
    <style:style style:name="T32" style:family="text">
      <style:text-properties fo:font-size="11.5pt" fo:letter-spacing="-0.026cm" fo:font-weight="bold" style:font-size-asian="11.5pt" style:font-weight-asian="bold" style:text-scale="105%"/>
    </style:style>
    <style:style style:name="T33" style:family="text">
      <style:text-properties fo:font-size="11.5pt" fo:letter-spacing="-0.004cm" fo:font-weight="bold" style:font-size-asian="11.5pt" style:font-weight-asian="bold" style:text-scale="105%"/>
    </style:style>
    <style:style style:name="T34" style:family="text">
      <style:text-properties fo:letter-spacing="0.141cm"/>
    </style:style>
    <style:style style:name="T35" style:family="text">
      <style:text-properties fo:letter-spacing="-0.014cm"/>
    </style:style>
    <style:style style:name="T36" style:family="text">
      <style:text-properties fo:letter-spacing="-0.007cm"/>
    </style:style>
    <style:style style:name="T37" style:family="text">
      <style:text-properties fo:letter-spacing="0.067cm"/>
    </style:style>
    <style:style style:name="T38" style:family="text">
      <style:text-properties fo:font-size="12pt" style:font-size-asian="12pt"/>
    </style:style>
    <style:style style:name="T39" style:family="text">
      <style:text-properties fo:font-size="12pt" officeooo:rsid="0018fc38" style:font-size-asian="12pt"/>
    </style:style>
    <style:style style:name="T40" style:family="text">
      <style:text-properties fo:font-size="12pt" fo:letter-spacing="-0.004cm" style:font-size-asian="12pt"/>
    </style:style>
    <style:style style:name="T41" style:family="text">
      <style:text-properties fo:font-size="12pt" fo:letter-spacing="-0.005cm" style:font-size-asian="12pt"/>
    </style:style>
    <style:style style:name="T42" style:family="text">
      <style:text-properties fo:font-size="12pt" fo:letter-spacing="-0.007cm" style:font-size-asian="12pt"/>
    </style:style>
    <style:style style:name="T43" style:family="text">
      <style:text-properties fo:font-size="12pt" fo:letter-spacing="-0.012cm" style:font-size-asian="12pt"/>
    </style:style>
    <style:style style:name="T44" style:family="text">
      <style:text-properties fo:font-size="12pt" fo:letter-spacing="-0.009cm" style:font-size-asian="12pt"/>
    </style:style>
    <style:style style:name="T45" style:family="text">
      <style:text-properties fo:font-size="12pt" fo:letter-spacing="0.018cm" style:font-size-asian="12pt"/>
    </style:style>
    <style:style style:name="T46" style:family="text">
      <style:text-properties fo:font-size="12pt" fo:letter-spacing="-0.023cm" style:font-size-asian="12pt"/>
    </style:style>
    <style:style style:name="T47" style:family="text">
      <style:text-properties fo:font-size="12pt" fo:letter-spacing="-0.002cm" style:font-size-asian="12pt"/>
    </style:style>
    <style:style style:name="T48" style:family="text">
      <style:text-properties fo:font-size="12pt" fo:letter-spacing="-0.019cm" style:font-size-asian="12pt"/>
    </style:style>
    <style:style style:name="T49" style:family="text">
      <style:text-properties fo:font-size="12pt" fo:letter-spacing="0.032cm" style:font-size-asian="12pt"/>
    </style:style>
    <style:style style:name="T50" style:family="text">
      <style:text-properties officeooo:rsid="0018fc38"/>
    </style:style>
    <style:style style:name="T51" style:family="text">
      <style:text-properties fo:letter-spacing="-0.012cm"/>
    </style:style>
    <style:style style:name="T52" style:family="text">
      <style:text-properties officeooo:rsid="001a5cfd"/>
    </style:style>
    <style:style style:name="T53" style:family="text">
      <style:text-properties fo:letter-spacing="-0.019cm"/>
    </style:style>
    <style:style style:name="T54" style:family="text">
      <style:text-properties officeooo:rsid="00043750"/>
    </style:style>
    <style:style style:name="T55" style:family="text">
      <style:text-properties fo:letter-spacing="0.048cm"/>
    </style:style>
    <style:style style:name="T56" style:family="text">
      <style:text-properties fo:letter-spacing="0.06cm"/>
    </style:style>
    <style:style style:name="T57" style:family="text">
      <style:text-properties fo:letter-spacing="0.069cm"/>
    </style:style>
    <style:style style:name="T58" style:family="text">
      <style:text-properties officeooo:rsid="001be4d5"/>
    </style:style>
    <style:style style:name="T59" style:family="text">
      <style:text-properties fo:letter-spacing="0.134cm"/>
    </style:style>
    <style:style style:name="T60" style:family="text">
      <style:text-properties fo:letter-spacing="0.129cm"/>
    </style:style>
    <style:style style:name="T61" style:family="text">
      <style:text-properties fo:letter-spacing="0.065cm"/>
    </style:style>
    <style:style style:name="T62" style:family="text">
      <style:text-properties fo:font-size="11.5pt" fo:font-weight="bold" style:font-size-asian="11.5pt" style:font-weight-asian="bold"/>
    </style:style>
    <style:style style:name="T63" style:family="text">
      <style:text-properties fo:font-size="11.5pt" fo:letter-spacing="0.071cm" fo:font-weight="bold" style:font-size-asian="11.5pt" style:font-weight-asian="bold"/>
    </style:style>
    <style:style style:name="T64" style:family="text">
      <style:text-properties fo:font-size="11.5pt" fo:font-weight="bold" officeooo:rsid="0018fc38" style:font-size-asian="11.5pt" style:font-weight-asian="bold"/>
    </style:style>
    <style:style style:name="T65" style:family="text">
      <style:text-properties fo:font-size="11.5pt" fo:letter-spacing="-0.037cm" fo:font-weight="bold" style:font-size-asian="11.5pt" style:font-weight-asian="bold"/>
    </style:style>
    <style:style style:name="T66" style:family="text">
      <style:text-properties fo:font-size="12pt" fo:letter-spacing="0.071cm" style:font-size-asian="12pt"/>
    </style:style>
    <style:style style:name="T67" style:family="text">
      <style:text-properties fo:font-size="12pt" fo:letter-spacing="0.131cm" style:font-size-asian="12pt"/>
    </style:style>
    <style:style style:name="T68" style:family="text">
      <style:text-properties fo:font-size="12pt" fo:letter-spacing="0.129cm" style:font-size-asian="12pt"/>
    </style:style>
    <style:style style:name="T69" style:family="text">
      <style:text-properties fo:font-size="12pt" fo:letter-spacing="0.134cm" style:font-size-asian="12pt"/>
    </style:style>
    <style:style style:name="T70" style:family="text">
      <style:text-properties fo:font-size="11.5pt" fo:letter-spacing="-0.018cm" fo:font-weight="bold" style:font-size-asian="11.5pt" style:font-weight-asian="bold" style:text-scale="105%"/>
    </style:style>
    <style:style style:name="T71" style:family="text">
      <style:text-properties fo:letter-spacing="0.111cm"/>
    </style:style>
    <style:style style:name="T72" style:family="text">
      <style:text-properties fo:letter-spacing="0.132cm"/>
    </style:style>
    <style:style style:name="T73" style:family="text">
      <style:text-properties fo:letter-spacing="0.102cm"/>
    </style:style>
    <style:style style:name="T74" style:family="text">
      <style:text-properties fo:letter-spacing="0.095cm"/>
    </style:style>
    <style:style style:name="T75" style:family="text">
      <style:text-properties fo:letter-spacing="0.138cm"/>
    </style:style>
    <style:style style:name="T76" style:family="text">
      <style:text-properties fo:letter-spacing="0.127cm"/>
    </style:style>
    <style:style style:name="T77" style:family="text">
      <style:text-properties fo:letter-spacing="0.109cm"/>
    </style:style>
    <style:style style:name="T78" style:family="text">
      <style:text-properties fo:letter-spacing="-0.004cm"/>
    </style:style>
    <style:style style:name="T79" style:family="text">
      <style:text-properties fo:letter-spacing="0.035cm"/>
    </style:style>
    <style:style style:name="T80" style:family="text">
      <style:text-properties fo:letter-spacing="0.053cm"/>
    </style:style>
    <style:style style:name="T81" style:family="text">
      <style:text-properties fo:letter-spacing="0.056cm"/>
    </style:style>
    <style:style style:name="T82" style:family="text">
      <style:text-properties fo:letter-spacing="0.044cm"/>
    </style:style>
    <style:style style:name="T83" style:family="text">
      <style:text-properties fo:letter-spacing="0.051cm"/>
    </style:style>
    <style:style style:name="T84" style:family="text">
      <style:text-properties fo:font-size="11.5pt" fo:font-weight="bold" officeooo:rsid="001ed633" style:font-size-asian="11.5pt" style:font-weight-asian="bold" style:font-size-complex="11.5pt" style:font-weight-complex="bold"/>
    </style:style>
    <style:style style:name="T85" style:family="text">
      <style:text-properties fo:font-size="11.5pt" fo:font-weight="bold" style:font-size-asian="11.5pt" style:font-weight-asian="bold" style:font-size-complex="11.5pt" style:font-weight-complex="bold"/>
    </style:style>
    <style:style style:name="T86" style:family="text">
      <style:text-properties fo:font-size="11.5pt" fo:letter-spacing="0.078cm" fo:font-weight="bold" style:font-size-asian="11.5pt" style:font-weight-asian="bold" style:font-size-complex="11.5pt" style:font-weight-complex="bold"/>
    </style:style>
    <style:style style:name="T87" style:family="text">
      <style:text-properties fo:font-size="11.5pt" fo:letter-spacing="0.009cm" fo:font-weight="bold" style:font-size-asian="11.5pt" style:font-weight-asian="bold" style:font-size-complex="11.5pt" style:font-weight-complex="bold"/>
    </style:style>
    <style:style style:name="T88" style:family="text">
      <style:text-properties fo:font-size="11.5pt" fo:font-weight="bold" officeooo:rsid="0018fc38" style:font-size-asian="11.5pt" style:font-weight-asian="bold" style:font-size-complex="11.5pt" style:font-weight-complex="bold"/>
    </style:style>
    <style:style style:name="T89" style:family="text">
      <style:text-properties fo:font-size="11.5pt" fo:letter-spacing="0.058cm" fo:font-weight="bold" style:font-size-asian="11.5pt" style:font-weight-asian="bold" style:font-size-complex="11.5pt" style:font-weight-complex="bold"/>
    </style:style>
    <style:style style:name="T90" style:family="text">
      <style:text-properties fo:font-size="11.5pt" fo:letter-spacing="0.039cm" fo:font-weight="bold" style:font-size-asian="11.5pt" style:font-weight-asian="bold" style:font-size-complex="11.5pt" style:font-weight-complex="bold"/>
    </style:style>
    <style:style style:name="T91" style:family="text">
      <style:text-properties fo:font-size="11.5pt" fo:letter-spacing="-0.004cm" fo:font-weight="bold" style:font-size-asian="11.5pt" style:font-weight-asian="bold" style:font-size-complex="11.5pt" style:font-weight-complex="bold"/>
    </style:style>
    <style:style style:name="T92" style:family="text">
      <style:text-properties style:font-name="Times New Roman" fo:font-size="12pt" style:font-size-asian="12pt"/>
    </style:style>
    <style:style style:name="T93" style:family="text">
      <style:text-properties style:font-name="Times New Roman" fo:font-size="12pt" officeooo:rsid="0018fc38" style:font-size-asian="12pt"/>
    </style:style>
    <style:style style:name="T94" style:family="text">
      <style:text-properties style:font-name="Times New Roman" fo:font-size="12pt" fo:letter-spacing="0.071cm" style:font-size-asian="12pt"/>
    </style:style>
    <style:style style:name="T95" style:family="text">
      <style:text-properties style:font-name="Times New Roman"/>
    </style:style>
    <style:style style:name="T96" style:family="text">
      <style:text-properties style:font-name="Times New Roman" fo:letter-spacing="0.141cm"/>
    </style:style>
    <style:style style:name="T97" style:family="text">
      <style:text-properties style:font-name="Times New Roman" officeooo:rsid="0018fc38"/>
    </style:style>
    <style:style style:name="T98" style:family="text">
      <style:text-properties style:font-name="Times New Roman" fo:letter-spacing="0.141cm" style:text-scale="150%"/>
    </style:style>
    <style:style style:name="T99" style:family="text">
      <style:text-properties style:font-name="Times New Roman" fo:letter-spacing="0.141cm" officeooo:rsid="0018fc38"/>
    </style:style>
    <style:style style:name="T100" style:family="text">
      <style:text-properties style:font-name="Times New Roman" fo:letter-spacing="0.071cm"/>
    </style:style>
    <style:style style:name="T101" style:family="text">
      <style:text-properties style:font-name="Times New Roman" fo:letter-spacing="0.064cm"/>
    </style:style>
    <style:style style:name="T102" style:family="text">
      <style:text-properties style:font-name="Times New Roman" fo:letter-spacing="0.046cm"/>
    </style:style>
    <style:style style:name="T103" style:family="text">
      <style:text-properties style:font-name="Times New Roman" fo:letter-spacing="0.069cm"/>
    </style:style>
    <style:style style:name="T104" style:family="text">
      <style:text-properties style:font-name="Times New Roman" fo:letter-spacing="-0.053cm"/>
    </style:style>
    <style:style style:name="T105" style:family="text">
      <style:text-properties style:font-name="Times New Roman" fo:letter-spacing="0.067cm"/>
    </style:style>
    <style:style style:name="T106" style:family="text">
      <style:text-properties style:font-name="Times New Roman" fo:letter-spacing="0.058cm"/>
    </style:style>
    <style:style style:name="T107" style:family="text">
      <style:text-properties style:font-name="Times New Roman" fo:letter-spacing="0.055cm"/>
    </style:style>
    <style:style style:name="T108" style:family="text">
      <style:text-properties style:font-name="Times New Roman" fo:letter-spacing="0.081cm"/>
    </style:style>
    <style:style style:name="T109" style:family="text">
      <style:text-properties style:font-name="Times New Roman" fo:letter-spacing="0.095cm"/>
    </style:style>
    <style:style style:name="T110" style:family="text">
      <style:text-properties style:font-name="Times New Roman" fo:letter-spacing="0.065cm"/>
    </style:style>
    <style:style style:name="T111" style:family="text">
      <style:text-properties style:font-name="Times New Roman" fo:letter-spacing="0.118cm"/>
    </style:style>
    <style:style style:name="T112" style:family="text">
      <style:text-properties style:font-name="Times New Roman" fo:letter-spacing="0.132cm"/>
    </style:style>
    <style:style style:name="T113" style:family="text">
      <style:text-properties style:font-name="Times New Roman" fo:letter-spacing="0.079cm"/>
    </style:style>
    <style:style style:name="T114" style:family="text">
      <style:text-properties style:font-name="Times New Roman" fo:letter-spacing="0.092cm"/>
    </style:style>
    <style:style style:name="T115" style:family="text">
      <style:text-properties style:font-name="Times New Roman" fo:letter-spacing="-0.004cm"/>
    </style:style>
    <style:style style:name="T116" style:family="text">
      <style:text-properties style:font-name="Times New Roman" fo:font-size="12pt" officeooo:rsid="001a5cfd" style:font-size-asian="12pt"/>
    </style:style>
    <style:style style:name="T117" style:family="text">
      <style:text-properties style:font-name="Times New Roman" fo:font-size="12pt" fo:letter-spacing="-0.005cm" style:font-size-asian="12pt"/>
    </style:style>
    <style:style style:name="T118" style:family="text">
      <style:text-properties style:font-name="Times New Roman" fo:font-size="12pt" fo:letter-spacing="-0.007cm" style:font-size-asian="12pt"/>
    </style:style>
    <style:style style:name="T119" style:family="text">
      <style:text-properties style:font-name="Times New Roman" fo:font-size="12pt" fo:letter-spacing="-0.004cm" style:font-size-asian="12pt"/>
    </style:style>
    <style:style style:name="T120" style:family="text">
      <style:text-properties style:font-name="Times New Roman" officeooo:rsid="001a5cfd"/>
    </style:style>
    <style:style style:name="T121" style:family="text">
      <style:text-properties style:font-name="Times New Roman" fo:font-size="12pt" fo:letter-spacing="0.141cm" style:font-size-asian="12pt"/>
    </style:style>
    <style:style style:name="T122" style:family="text">
      <style:text-properties style:font-name="Times New Roman" fo:font-size="12pt" fo:letter-spacing="0.132cm" style:font-size-asian="12pt"/>
    </style:style>
    <style:style style:name="T123" style:family="text">
      <style:text-properties style:font-name="Times New Roman" fo:font-size="12pt" fo:letter-spacing="0.115cm" style:font-size-asian="12pt"/>
    </style:style>
    <style:style style:name="T124" style:family="text">
      <style:text-properties style:font-name="Times New Roman" fo:font-size="12pt" fo:letter-spacing="0.129cm" style:font-size-asian="12pt"/>
    </style:style>
    <style:style style:name="T125" style:family="text">
      <style:text-properties style:font-name="Times New Roman" fo:font-size="12pt" fo:letter-spacing="0.122cm" style:font-size-asian="12pt"/>
    </style:style>
    <style:style style:name="T126" style:family="text">
      <style:text-properties style:font-name="Times New Roman" fo:font-size="12pt" fo:font-weight="bold" style:font-size-asian="12pt" style:font-weight-asian="bold"/>
    </style:style>
    <style:style style:name="T127" style:family="text">
      <style:text-properties style:font-name="Times New Roman" fo:font-size="12pt" fo:font-weight="bold" officeooo:rsid="001a5cfd" style:font-size-asian="12pt" style:font-weight-asian="bold"/>
    </style:style>
    <style:style style:name="T128" style:family="text">
      <style:text-properties style:font-name="Times New Roman" fo:font-size="12pt" fo:letter-spacing="0.071cm" fo:font-weight="bold" style:font-size-asian="12pt" style:font-weight-asian="bold"/>
    </style:style>
    <style:style style:name="T129" style:family="text">
      <style:text-properties style:font-name="Times New Roman" fo:font-size="12pt" fo:letter-spacing="-0.002cm" style:font-size-asian="12pt"/>
    </style:style>
    <style:style style:name="T130" style:family="text">
      <style:text-properties style:font-name="Times New Roman" fo:font-size="12pt" fo:letter-spacing="-0.019cm" style:font-size-asian="12pt"/>
    </style:style>
    <style:style style:name="T131" style:family="text">
      <style:text-properties style:font-name="Times New Roman" fo:font-size="12pt" fo:letter-spacing="-0.009cm" style:font-size-asian="12pt"/>
    </style:style>
    <style:style style:name="T132" style:family="text">
      <style:text-properties style:font-name="Times New Roman" fo:font-size="12pt" fo:letter-spacing="-0.018cm" style:font-size-asian="12pt"/>
    </style:style>
    <style:style style:name="T133" style:family="text">
      <style:text-properties style:font-name="Times New Roman" fo:font-size="12pt" fo:letter-spacing="-0.021cm" style:font-size-asian="12pt"/>
    </style:style>
    <style:style style:name="T134" style:family="text">
      <style:text-properties fo:font-family="Arial" style:font-family-generic="swiss" style:font-pitch="variable" fo:font-size="9.5pt" style:font-size-asian="9.5pt"/>
    </style:style>
    <style:style style:name="T135" style:family="text">
      <style:text-properties fo:color="#282828" loext:opacity="100%" fo:font-family="Arial" style:font-family-generic="swiss" style:font-pitch="variable" fo:font-size="9.5pt" fo:letter-spacing="-0.018cm" style:font-size-asian="9.5pt"/>
    </style:style>
    <style:style style:name="fr1" style:family="graphic" style:parent-style-name="Frame">
      <style:graphic-properties fo:margin-left="0cm" fo:margin-right="0cm" style:run-through="background" style:wrap="run-through" style:number-wrapped-paragraphs="no-limit" style:vertical-pos="from-top" style:vertical-rel="page" style:horizontal-pos="from-left" style:horizontal-rel="page" draw:opacity="0%" fo:padding="0cm" fo:border="none" style:writing-mode="lr-tb" draw:wrap-influence-on-position="once-concurrent" loext:allow-overlap="true" draw:textarea-vertical-align="top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0.87cm" fo:text-indent="-0.635cm" fo:margin-left="0.8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505cm" fo:text-indent="-0.635cm" fo:margin-left="1.5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14cm" fo:text-indent="-0.635cm" fo:margin-left="2.1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2.775cm" fo:text-indent="-0.635cm" fo:margin-left="2.7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41cm" fo:text-indent="-0.635cm" fo:margin-left="3.4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045cm" fo:text-indent="-0.635cm" fo:margin-left="4.0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4.68cm" fo:text-indent="-0.635cm" fo:margin-left="4.6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315cm" fo:text-indent="-0.635cm" fo:margin-left="5.3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5.95cm" fo:text-indent="-0.635cm" fo:margin-left="5.9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585cm" fo:text-indent="-0.635cm" fo:margin-left="6.585cm"/>
        </style:list-level-properties>
      </text:list-level-style-number>
    </text:list-style>
    <text:list-style style:name="L2">
      <text:list-level-style-number text:level="1" text:style-name="Numbering_20_Symbols" loext:num-list-format="%1%." style:num-suffix="." style:num-format="I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draw:stroke="solid" svg:stroke-width="0.039cm" svg:stroke-color="#000000" draw:fill="none" loext:fill-use-slide-background="false" draw:textarea-vertical-align="top" draw:auto-grow-height="false" fo:min-height="17.956cm" fo:min-width="0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solid" svg:stroke-width="0.051cm" svg:stroke-color="#000000" draw:fill="none" loext:fill-use-slide-background="false" draw:textarea-vertical-align="top" draw:auto-grow-height="false" fo:min-height="15.603cm" fo:min-width="0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3" style:family="graphic" style:parent-style-name="Frame">
      <style:graphic-properties draw:stroke="none" svg:stroke-width="0cm" draw:fill="none" loext:fill-use-slide-background="false" draw:textarea-vertical-align="top" draw:auto-grow-height="false" fo:min-height="0.513cm" fo:min-width="0.512cm" fo:padding-top="0cm" fo:padding-bottom="0cm" fo:padding-left="0cm" fo:padding-right="0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4" style:family="graphic">
      <style:graphic-properties draw:stroke="none" svg:stroke-width="0cm" draw:fill="none" loext:fill-use-slide-background="false" draw:textarea-vertical-align="top" draw:auto-grow-height="false" fo:min-height="0.513cm" fo:min-width="0.512cm" fo:padding-top="0cm" fo:padding-bottom="0cm" fo:padding-left="0cm" fo:padding-right="0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(załącznik nr 1 do Zarządzenia nr 12/2026)</text:p>
      <text:h text:style-name="P2" text:outline-level="2"><text:bookmark text:name="content-title"/>Procedura postępowania na wypadek pogorszenia się jakości wody przeznaczonej do spożycia przez ludzi</text:h>
      <text:p text:style-name="P3"/>
      <text:p text:style-name="P4">Ilekroć w procedurze jest mowa o:<text:line-break/>- ustawie – należy przez to rozumieć ustawę z dn. 07 czerwca 2001 roku o zaopatrzeniu w wodę i zbiorowym odprowadzaniu ścieków <text:span text:style-name="T1">z póź. zm.</text:span>,<text:line-break/>- rozporządzeniu – należy przez to rozumieć rozporządzenie Ministra Zdrowia z dnia 22 maja 2026 r. w sprawie jakości wody przeznaczonej do spożycia przez ludzi,<text:line-break/>- PPIS – należy przez to rozumieć Państwowy Powiatowy Inspektor Sanitarny, <text:line-break/>- Z<text:span text:style-name="T2">UK</text:span> – należy przez to rozumieć Zakład  <text:span text:style-name="T2">Usług Komunalnych w Pieńsku.</text:span></text:p>
      <text:p text:style-name="P5">1. Cel procedury</text:p>
      <text:p text:style-name="P6">Celem niniejszej procedury jest zapewnienie szybkiego i skutecznego sposobu eliminowania zagrożenia zdrowia i życia ludzi powstałych na skutek pogorszenia się jakości wody dostarczanej przez sieć wodociągową, eliminowanie przyczyn je powodujących oraz zapewnienie awaryjnych dostaw wody.</text:p>
      <text:p text:style-name="P5"><text:s/>2. Zakres</text:p>
      <text:p text:style-name="P6">Zakres procedury obejmuje działania podejmowane przez Zakład  <text:span text:style-name="T2">Usług Komunalnych w Pieńsku</text:span> w porozumieniu z <text:span text:style-name="T2">Burmistrzem Miasta i Gminy Pieńsk</text:span> i Państwowym Powiatowym Inspektorem Sanitarnym w <text:span text:style-name="T2">Zgorzelcu </text:span>oraz innymi służbami.</text:p>
      <text:p text:style-name="P5">3. Organy kontrolujące jakość wody</text:p>
      <text:p text:style-name="P6">Na podstawie art. 5 ust. 1 ustawy Z<text:span text:style-name="T2">UK</text:span> ma obowiązek zapewnić zdolność posiadanych urządzeń wodociągowych do realizacji dostaw wody zgodnie z rozporządzeniem. Nadzór nad jakością wody przeznaczonej do spożycia przez ludzi sprawują:<text:line-break/>- Państwowy Powiatowy Inspektor Sanitarny w <text:span text:style-name="T2">Zgorzelcu</text:span><text:line-break/>- Z<text:span text:style-name="T2">UK</text:span> w ramach sprawowania kontroli wewnętrznej (art. 5.1 ustawy).</text:p>
      <text:p text:style-name="P5">4. Kontrola jakości wody i jej ocena</text:p>
      <text:p text:style-name="P6">Prowadzona kontrola sanitarna zaopatrzenia ludności w wodę ma na celu zapewnienie odbiorcom wody dobrej pod względem zdrowotnym, zapobieganie epidemiom wodnym i ogniskom chorób zakaźnych przenoszonych przez wodę oraz zapobieganie zatruciom i innym skutkom wynikającym z zanieczyszczenia wody.  Podstawą oceny jakości wody są badania wykonane przez laboratorium Państwowej Inspekcji Sanitarnej w <text:span text:style-name="T2">Zgorzelcu</text:span> i <text:span text:style-name="T3">Z</text:span><text:span text:style-name="T4">UK</text:span><text:span text:style-name="T3"> , </text:span>oceniana jest jakość wody ujmowanej, tłoczonej do sieci, wody surowej i dostarczanej odbiorcom. W myśl rozporządzenia woda jest bezpieczna dla zdrowia ludzkiego jeśli jest wolna od mikroorganizmów chorobotwórczych i pasożytów oraz spełnia podstawowe wymagania mikrobiologiczne, chemiczne określone w rozporządzeniu.<text:line-break/>Ocena przydatności wody prowadzona przez Z<text:span text:style-name="T2">UK</text:span> w ramach kontroli wewnętrznej obejmuje:<text:line-break/>1) przeprowadzanie badań jakości wody zgodnie z wymogami rozporządzenia,<text:line-break/><text:soft-page-break/>2) w przypadku wystąpienia okoliczności mogących mieć wpływ na jakość wody badania przeprowadza się w zależności od potrzeb,<text:line-break/>3) próbki wody pobiera się: <text:line-break/>- w ujęciach wody, <text:line-break/>- w miejscach pozwalających na ocenę skuteczności procesu uzdatniania wody, <text:line-break/>- w miejscach wprowadzenia wody do sieci wodociągowej, <text:line-break/>- z sieci wodociągowej w miejscach równomiernie rozmieszczonych na całym obszarze zaopatrzenia w wodę,<text:line-break/>4) ustalenie harmonogramu pobierania próbek wody tak by terminy badań przeprowadzonych przez PPIS i <text:span text:style-name="T2">ZUK</text:span> były równomiernie rozłożone w czasie,<text:line-break/>5) wykonanie lub wskazanie przez Z<text:span text:style-name="T2">UK</text:span> stałych punktów czerpalnych reprezentatywnych dla danego wodociągu i służących do pobierania próbek wody,<text:line-break/>6) przechowywanie wyników badań przez okres lat 5. i przekazywania ich do PPIS,<text:line-break/>7) udostępnianie wszystkim zainteresowanym ostatnich wyników analiz jakości wody w siedzibie Z<text:span text:style-name="T2">UK</text:span>, na stronie internetowej www.zukpiensk.pl<text:line-break/>8) niezwłoczne informowanie PPIS w <text:span text:style-name="T2">Zgorzelcu</text:span> o pogorszeniu jakości wody, gdy woda nie odpowiada wymaganiom ujętym w rozporządzeniu.<text:line-break/>Stała kontrola jakości wody jest integralną częścią  zadań Z<text:span text:style-name="T2">UK</text:span>, zapewniającą skuteczność procesów uzdatniania, odpowiednia jakość produkcji wody oraz eliminację jej wtórnego zanieczyszczenia w sieci dystrybucyjnej.<text:line-break/>W trosce o bezpieczeństwo mieszkańców gminy Pi<text:span text:style-name="T2">eńsk </text:span>oraz w celu ograniczenia ryzyka i okoliczności mogących spowodować pogorszenie jakości wody do spożycia przez ludzi Z<text:span text:style-name="T2">UK</text:span> prowadzi:<text:line-break/>1) systematyczna ocenę jakości wody pod względem bezpieczeństwa dla zdrowia i życia ludzkiego zgodnie z rozporządzeniem,<text:line-break/>2) bieżącą kontrolę i utrzymuje należyty stan  sanitarno – techniczny urządzeń służących do ujmowania, uzdatniania i transportu wody przeznaczonej do spożycia,<text:line-break/>3) okresową kontrolę stanu zdrowia pracowników zajmujących się konserwacją i eksploatacją urządzeń oraz instalacji służących do ujmowania, oczyszczania i przesyłania wody.<text:line-break/>4) Sposób postępowania w przypadku skażenia wody lub pogorszenia jej jakości<text:line-break/>Woda przeznaczona do spożycia dla ludzi powinna być bezpieczna dla zdrowia i życia człowieka. Do potencjalnych przyczyn pogorszenia jakości wody należą:<text:line-break/>- rozszczelnienie sieci wodociągowej,<text:line-break/>- awarie w systemie uzdatniania wody: zerwanie złoża w filtrze, wypływ złoża filtrującego z filtrów, uszkodzenie zaworów zwrotnych, rozregulowanie systemu napowietrzania wody, napływ wód gruntowych do studni głębinowych, nie przestrzeganie procedur płukania filtrów i dezynfekcji wody,<text:line-break/>- zerwanie lustra wody w studni głębinowej, awarie i zużycie pomp głębinowych, awarie rurociągu tłocznego, zaczopowanie studni,<text:line-break/>- celowe skażenie wód głębinowych lub zbiorników wody oczyszczonej.    </text:p>
      <text:p text:style-name="P6"/>
      <text:p text:style-name="P6"/>
      <text:p text:style-name="P6"/>
      <text:p text:style-name="P5"><text:soft-page-break/>5 Przyjmowanie zgłoszeń o zaistniałych awariach</text:p>
      <text:p text:style-name="P6"><text:line-break/>Z<text:span text:style-name="T2">UK</text:span> w Pi<text:span text:style-name="T2">eńsku</text:span> prowadzi całodobowe dyżury w dni powszednie i świąteczne, w czasie których przyjmowane są wszelkie zgłoszenia dotyczące nie tylko awarii sieci wodno – kanalizacyjnej ale również zgłoszenia dotyczące jakości wody pod numerami telefonu:</text:p>
      <text:p text:style-name="P7">od poniedziałku do <text:span text:style-name="T2">czwartku</text:span><text:line-break/>w godzinach od <text:span text:style-name="T2">6</text:span>:<text:span text:style-name="T2">45</text:span> – 15:<text:span text:style-name="T2">15</text:span></text:p>
      <text:p text:style-name="P8">w piątek</text:p>
      <text:p text:style-name="P9"><text:span text:style-name="T2">w godzinach od </text:span><text:span text:style-name="T5">7</text:span><text:span text:style-name="T2">:</text:span><text:span text:style-name="T5">00</text:span><text:span text:style-name="T2"> – 1</text:span><text:span text:style-name="T5">3</text:span><text:span text:style-name="T2">:</text:span><text:span text:style-name="T5">00</text:span><text:span text:style-name="T2"> </text:span><text:line-break/>tel. 75 778 63 57 <text:line-break/><text:line-break/>w <text:span text:style-name="T5">pozostałych godzinach, </text:span>dni<text:span text:style-name="T5">ach</text:span> woln<text:span text:style-name="T5">ych</text:span> od pracy, niedziele i święta <text:line-break/>tel.: 507 828 189 <text:s text:c="3"/>i/lub    <text:span text:style-name="T6">728 505 035 </text:span><text:s/>i/lub <text:span text:style-name="T6">696 760 199</text:span><text:line-break/><text:line-break/>Informacje o stanie jakości wody mogą też wynikać ze zgłoszeń PPIS w <text:span text:style-name="T5">Zgorzelcu</text:span>, która prowadzi zewnętrzna kontrolę jakości wody.<text:line-break/>W przypadku wystąpienia sygnałów lub zgłoszeń dotyczących pogorszenia jakości wody zimnej dostarczanej do sieci lub do odbiorców <text:span text:style-name="T5">Dyrektor ZUK</text:span> dokonuje oceny zaistniałej sytuacji. Próbki wody pobierane są przez osoby upoważnione i dostarczane do laboratorium  celem ich zbadania, dokonania oceny przydatności wody.</text:p>
      <text:p text:style-name="P10"/>
      <text:p text:style-name="P11">6. Zasady postępowania w przypadku skażenia wody</text:p>
      <text:p text:style-name="P11"/>
      <text:p text:style-name="P12">W przypadku uzyskania wyników badań nietypowych dla ocenianej wody – wzrost wskaźników mikrobiologicznych, obecność pojedynczych bakterii chorobotwórczych lub niewielkich przebarwień Z<text:span text:style-name="T5">UK</text:span> podejmuje działania zmierzające do:<text:line-break/>1) ustalenia obszaru objętego zagrożeniem,<text:line-break/>2) niezwłocznej likwidacji skutków zaistniałej sytuacji – podejmuje przedsięwzięcia naprawcze i ustala harmonogram ich realizacji,<text:line-break/>3) dezynfekcji wody podchlorynem sodu w oparciu o rozporządzenie,<text:line-break/>4) intensywnego awaryjnego płukania sieci wodociągowej, <text:line-break/>5) przeprowadzenia badań kontrolnych jakości wody, z których wynika decyzja o powtórzeniu lub zakończeniu działań,<text:line-break/>6) przekazanie wyników badań kontrolnych wody PPIS oraz władzom samorządowym.<text:line-break/>Jeżeli mimo podjętych starań wyniki nadal będą stwierdzały brak przydatności wody do spożycia dla ludzi, zamknięta zostaje część lub cały wodociąg.<text:line-break/>W zależności od skali zagrożenia i jego rodzaju podejmowane działania winny być ukierunkowane na:<text:line-break/>1) powiadomienie władz samorządowych i jednostek wytypowanych do udzielania pomocy w sytuacjach kryzysowych, <text:line-break/>2) poinformowanie odbiorców o zaistniałym zagrożeniu w następujący sposób: <text:line-break/>2.1) <text:span text:style-name="T5">Dyrektor ZUK</text:span> lub osoba przez niego upoważniona redaguje oficjalną informację, która jest podana do publicznej wiadomości przez:<text:line-break/>- umieszczenie komunikatu na oficjalnej stronie internetowej Urzędu <text:span text:style-name="T5">Miasta i Gminy Pieńsk</text:span> https://piensk.com.pl/<text:line-break/>- powiadomienie <text:span text:style-name="T5">Burmistrza Miasta i Gminy Pieńsk</text:span>,<text:line-break/>- zamieszczenie ogłoszenia w lokalnych mediach,<text:line-break/>- wywieszenie komunikatu na tablicach informacji publicznej zlokalizowanych na terenie gminy Pi<text:span text:style-name="T5">eńsk</text:span>.<text:line-break/><text:soft-page-break/>Po otrzymaniu pozytywnych wyników badań jakości wody i otrzymaniu akceptacji przez PPIS obowiązkiem  Z<text:span text:style-name="T5">UK</text:span> jest zamieszczenie komunikatów o odwołaniu niebezpieczeństwa związanego ze skażeniem wody.<text:line-break/>3) zapewnienie awaryjnych źródeł zaopatrzenia w wodę, polegające na podjęciu działań w zależności od skali problemu:<text:line-break/>- dokonanie przełączeń w infrastrukturze technicznej na nieskażone źródła zaopatrzenia w wodę,<text:line-break/>- zorganizowanie dostaw wody pitnej (beczkowozy, woda butelkowa), <text:line-break/>- zorganizowanie dostaw wody do celów gospodarczych.<text:line-break/>W celu prawidłowego zorganizowania dostaw wody należy:<text:line-break/>- określić punkty dostaw dla poszczególnych części gminy, <text:line-break/>- opracować i rozpowszechnić harmonogram awaryjnych dostaw wody,<text:line-break/>- zapewnić środki transportu i ludzi do realizacji dostaw wody,<text:line-break/>- udostępnić zastępczy punkt poboru wody na terenie <text:span text:style-name="T7">ZUK</text:span>.<text:line-break/>Do transportu wody należy korzystać z <text:span text:style-name="T7">pojemników i </text:span>cystern przeznaczonych do wody pitnej. <text:span text:style-name="T7">Pojemniki, c</text:span>ysterny powinny być wyposażone w stosowny kran czerpalny zabezpieczony przed skażeniem oraz właz do napełniania zbiornika zabezpieczony przed dostępem osób nieupoważnionych oraz możliwość bezpiecznego opróżniania i czyszczenia oraz nie dopuszczenia do wtórnego skażenia wody.<text:line-break/>4) usunięcie źródeł zagrożenia poprzez:<text:line-break/>- zlokalizowanie przyczyny i rodzaju zanieczyszczenia wody,<text:line-break/>- wyłączenie skażonych studni głębinowych,<text:line-break/>- wyłączenie stacji uzdatniania wody lub jednostkowego procesu technologicznego będącego źródłem skażenia, względnie zbiornika wody, <text:line-break/>- wyłączenie skażonego odcinka sieci wodociągowej poprzez zakręcenie zasuw , <text:line-break/>- dezynfekcję ujmowanej wody oraz intensywne płukania studni głębinowych w granicach ustalonych zasobów eksploatacyjnych, <text:line-break/>- dezynfekcję wody gromadzonej w zbiornikach wody czystej (wyrównawczych),<text:line-break/>- czyszczenie i dezynfekcja zbiorników, <text:line-break/>- dezynfekcja skażonych odcinków sieci wodociągowej, <text:line-break/>- zlecenie laboratoryjnych badań mikrobiologicznych i fizyko – chemicznych próbek wody  w zakresie rozszerzonym na urządzenia, co do których występuje podejrzenie o możliwość przenoszenia skażenia,<text:line-break/>- bieżące informowanie PPIS o uzyskanych wynikach badań jakości wody.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<text:soft-page-break/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h text:style-name="P13" text:outline-level="2"><text:bookmark text:name="content-info-title"/><text:span text:style-name="T8">PROCEDURA SANITARNO-HIGIENICZNA UŻYTKOWANIA </text:span>ZBIORNIKA SŁUŻ<text:span text:style-name="T9">Ą</text:span>CEGO<text:span text:style-name="T10"> </text:span>DO ZAOPATRYWANIA<text:span text:style-name="T10"> </text:span>LUDZI W WOD<text:span text:style-name="T9">Ę</text:span> <text:span text:style-name="T8">PRZEZNACZON</text:span><text:span text:style-name="T11">Ą</text:span><text:span text:style-name="T12"> </text:span><text:span text:style-name="T8">DO</text:span><text:span text:style-name="T13"> </text:span><text:span text:style-name="T8">SPOŻYCIA W</text:span><text:span text:style-name="T12"> </text:span><text:span text:style-name="T8">SYTUACJI AWARYJNEJ</text:span></text:h>
      <text:p text:style-name="P14"/>
      <text:p text:style-name="P14"/>
      <text:p text:style-name="P14"/>
      <text:p text:style-name="P14"/>
      <text:p text:style-name="P14"/>
      <text:p text:style-name="P14"/>
      <text:h text:style-name="P15" text:outline-level="2"><draw:custom-shape text:anchor-type="char" draw:z-index="5" draw:name="Graphic 39" draw:style-name="gr1" draw:text-style-name="P16" svg:width="0.004cm" svg:height="18.206cm" svg:x="20.904cm" svg:y="11.398cm"><text:p/><draw:enhanced-geometry draw:mirror-horizontal="false" draw:mirror-vertical="false" svg:viewBox="0 0 0 0" drawooo:sub-view-size="0 6553834" draw:text-areas="0 0 ?f0 ?f1" draw:type="ooxml-non-primitive" draw:enhanced-path="M 0 6553726 L 0 0 N"><draw:equation draw:name="f0" draw:formula="logwidth"/><draw:equation draw:name="f1" draw:formula="logheight"/></draw:enhanced-geometry></draw:custom-shape><text:span text:style-name="T8">Spis</text:span><text:span text:style-name="T12"> </text:span><text:span text:style-name="T14">treści</text:span></text:h>
      <text:p text:style-name="P17" loext:marker-style-name="T15"><text:span text:style-name="T16">I. </text:span><text:span text:style-name="T15">Wymagania</text:span><text:span text:style-name="T17"> </text:span><text:span text:style-name="T15">ogólne</text:span><text:span text:style-name="T18"> </text:span><text:span text:style-name="T15">dla</text:span><text:span text:style-name="T19"> </text:span><text:span text:style-name="T20">zbiornika</text:span><text:span text:style-name="T15"><text:tab/></text:span><text:span text:style-name="T21">7</text:span></text:p>
      <text:p text:style-name="P18" loext:marker-style-name="T15"><text:span text:style-name="T16">II. </text:span><text:span text:style-name="T15">Wymagania</text:span><text:span text:style-name="T22"> </text:span><text:span text:style-name="T15">ogólne</text:span><text:span text:style-name="T23"> </text:span><text:span text:style-name="T15">dla</text:span><text:span text:style-name="T24"> </text:span><text:span text:style-name="T15">miejsca</text:span><text:span text:style-name="T25"> </text:span><text:span text:style-name="T15">przetrzymywania</text:span><text:span text:style-name="T26"> </text:span><text:span text:style-name="T20">zbiornika</text:span><text:span text:style-name="T15"><text:tab/></text:span><text:span text:style-name="T21">7</text:span></text:p>
      <text:p text:style-name="P19" loext:marker-style-name="T15"><text:span text:style-name="T16">III. </text:span><text:span text:style-name="T15">Wymagania</text:span><text:span text:style-name="T27"> </text:span><text:span text:style-name="T15">ogólne</text:span><text:span text:style-name="T18"> </text:span><text:span text:style-name="T15">dotyczne</text:span><text:span text:style-name="T28"> </text:span><text:span text:style-name="T15">użytkowania</text:span><text:span text:style-name="T25"> </text:span><text:span text:style-name="T20">zbiornika</text:span><text:span text:style-name="T15"><text:tab/></text:span><text:span text:style-name="T21">7</text:span></text:p>
      <text:p text:style-name="P20" loext:marker-style-name="T15"/>
      <text:p text:style-name="P21" loext:marker-style-name="T15"/>
      <text:p text:style-name="P21" loext:marker-style-name="T15"/>
      <text:p text:style-name="P21" loext:marker-style-name="T15"/>
      <text:p text:style-name="P21" loext:marker-style-name="T15"/>
      <text:p text:style-name="P21" loext:marker-style-name="T15"/>
      <text:p text:style-name="P21" loext:marker-style-name="T15"/>
      <text:p text:style-name="P21" loext:marker-style-name="T15"/>
      <text:p text:style-name="P21" loext:marker-style-name="T15"/>
      <text:p text:style-name="P21" loext:marker-style-name="T15"/>
      <text:p text:style-name="P21" loext:marker-style-name="T15"/>
      <text:p text:style-name="P21" loext:marker-style-name="T15"/>
      <text:p text:style-name="P21" loext:marker-style-name="T15"/>
      <text:p text:style-name="P21" loext:marker-style-name="T15"/>
      <text:p text:style-name="P21" loext:marker-style-name="T15"/>
      <text:p text:style-name="P21" loext:marker-style-name="T15"/>
      <text:p text:style-name="P21" loext:marker-style-name="T15"/>
      <text:p text:style-name="P21" loext:marker-style-name="T15"/>
      <text:p text:style-name="P21" loext:marker-style-name="T15"/>
      <text:p text:style-name="P21" loext:marker-style-name="T15"/>
      <text:p text:style-name="P21" loext:marker-style-name="T15"/>
      <text:p text:style-name="P21" loext:marker-style-name="T15"/>
      <text:p text:style-name="P21" loext:marker-style-name="T15"/>
      <text:p text:style-name="P21" loext:marker-style-name="T15"/>
      <text:p text:style-name="P21" loext:marker-style-name="T15"/>
      <text:p text:style-name="P21" loext:marker-style-name="T15"/>
      <text:p text:style-name="P21" loext:marker-style-name="T15"/>
      <text:p text:style-name="P21" loext:marker-style-name="T15"/>
      <text:p text:style-name="P21" loext:marker-style-name="T15"/>
      <text:p text:style-name="P21" loext:marker-style-name="T15"/>
      <text:p text:style-name="Text_20_body"/>
      <text:list xml:id="list2717247704" text:style-name="WWNum17">
        <text:list-header>
          <text:p text:style-name="P22"><text:soft-page-break/><text:span text:style-name="T29">I. </text:span><text:span text:style-name="T30">Wymagania</text:span><text:span text:style-name="T31"> </text:span><text:span text:style-name="T30">ogólne</text:span><text:span text:style-name="T32"> </text:span><text:span text:style-name="T30">dla</text:span><text:span text:style-name="T32"> </text:span><text:span text:style-name="T33">zbiornika</text:span></text:p>
        </text:list-header>
      </text:list>
      <text:p text:style-name="P23"/>
      <text:p text:style-name="P23">Zbio<text:span text:style-name="T9">rn</text:span>ik<text:span text:style-name="T34"> </text:span>stosowany<text:span text:style-name="T34"> </text:span>do<text:span text:style-name="T34"> </text:span>zaopatrzenia<text:span text:style-name="T34"> </text:span>ludzi<text:span text:style-name="T34"> </text:span>w<text:span text:style-name="T34"> </text:span>wody<text:span text:style-name="T34"> </text:span>przeznaczony<text:span text:style-name="T34"> </text:span>do<text:span text:style-name="T34"> </text:span>spożycia, nazywany w<text:span text:style-name="T35"> </text:span>dalszej cz<text:span text:style-name="T9">ę</text:span>ści procedury ,,wod<text:span text:style-name="T9">ą</text:span>," musi<text:span text:style-name="T36"> </text:span>spełnia<text:span text:style-name="T9">ć</text:span> następujące<text:span text:style-name="T37"> </text:span>warunki:</text:p>
      <text:list text:style-name="L1">
        <text:list-item>
          <text:p text:style-name="P24"><text:span text:style-name="T38">Zbio</text:span><text:span text:style-name="T39">rn</text:span><text:span text:style-name="T38">ik</text:span><text:span text:style-name="T40"> </text:span><text:span text:style-name="T38">służy</text:span><text:span text:style-name="T39">ć</text:span><text:span text:style-name="T41"> </text:span><text:span text:style-name="T38">będzie</text:span><text:span text:style-name="T42"> </text:span><text:span text:style-name="T38">tylko</text:span><text:span text:style-name="T43"> </text:span><text:span text:style-name="T38">i</text:span><text:span text:style-name="T44"> </text:span><text:span text:style-name="T38">wył</text:span><text:span text:style-name="T39">ą</text:span><text:span text:style-name="T38">cznie</text:span><text:span text:style-name="T45"> </text:span><text:span text:style-name="T38">do</text:span><text:span text:style-name="T46"> </text:span><text:span text:style-name="T38">transportu</text:span><text:span text:style-name="T47"> </text:span><text:span text:style-name="T38">oraz</text:span><text:span text:style-name="T48"> </text:span><text:span text:style-name="T38">magazynowania</text:span><text:span text:style-name="T49"> </text:span><text:span text:style-name="T40">wody.</text:span></text:p>
        </text:list-item>
        <text:list-item>
          <text:p text:style-name="P24">Zbiornik musi by<text:span text:style-name="T50">ć</text:span><text:span text:style-name="T51"> </text:span>wykonany z materiał<text:span text:style-name="T52">ó</text:span>w, kt<text:span text:style-name="T52">ó</text:span>re<text:span text:style-name="T35"> </text:span>zostały dopuszczone do<text:span text:style-name="T53"> </text:span>kontaktu z wod<text:span text:style-name="T50">ą</text:span>, tj. posiada<text:span text:style-name="T50">ć</text:span> aktualny atest higieniczny jednostki uprawnionej do wydawania takich atest<text:span text:style-name="T54">ó</text:span>w,</text:p>
        </text:list-item>
        <text:list-item>
          <text:p text:style-name="P25"><text:span text:style-name="T38">Zbiornik musi by</text:span><text:span text:style-name="T39">ć</text:span><text:span text:style-name="T38"> wyposażony w higieniczne punkty pobierania wody, tj. do zbiornika (wlew) i ze zbiornika (zaw</text:span><text:span text:style-name="T39">ó</text:span><text:span text:style-name="T38">r czerpalny). Wlew wody do zbiornika i zaw</text:span><text:span text:style-name="T39">ó</text:span><text:span text:style-name="T38">r czerpalny wody ze zbiornika musi by</text:span><text:span text:style-name="T39">ć</text:span><text:span text:style-name="T38"> wyposażony w trwale i szczelne </text:span><text:span text:style-name="T40">zamknięcia,</text:span></text:p>
        </text:list-item>
        <text:list-item>
          <text:p text:style-name="P24">W<text:span text:style-name="T50">ę</text:span>że<text:span text:style-name="T10"> </text:span>i<text:span text:style-name="T10"> </text:span>inne<text:span text:style-name="T55"> </text:span>elementy<text:span text:style-name="T10"> </text:span>stanowiące<text:span text:style-name="T37"> </text:span>wyposażenie<text:span text:style-name="T10"> </text:span>zbiornika<text:span text:style-name="T56"> </text:span>muszą<text:span text:style-name="T57"> </text:span>być<text:span text:style-name="T56"> </text:span>wykonane z<text:span text:style-name="T10"> </text:span>material<text:span text:style-name="T58">ó</text:span>w<text:span text:style-name="T10"> </text:span>dopuszczonych<text:span text:style-name="T59"> </text:span>do<text:span text:style-name="T10"> </text:span>kontaktu<text:span text:style-name="T60"> </text:span>z<text:span text:style-name="T10"> </text:span>wodą,<text:span text:style-name="T10"> </text:span>tj.<text:span text:style-name="T10"> </text:span>posiadać<text:span text:style-name="T10"> </text:span>aktualny<text:span text:style-name="T10"> </text:span>atest higieniczny<text:span text:style-name="T10"> </text:span>jednostki<text:span text:style-name="T10"> </text:span>uprawnionej<text:span text:style-name="T10"> </text:span>do wydawania<text:span text:style-name="T61"> </text:span>takich atest<text:span text:style-name="T50">ó</text:span>w. Ponadto W<text:span text:style-name="T50">ę</text:span>że i inne elementy muszą służy<text:span text:style-name="T50">ć</text:span> tylko i wył<text:span text:style-name="T50">ą</text:span>cznie do podawania wody oraz muszą być odpowiednio przechowywane, w spos<text:span text:style-name="T50">ó</text:span>b zabezpieczający je przed zanieczyszczeniem. <text:span text:style-name="T62">Należy poddawać je dezynfekcji</text:span><text:span text:style-name="T63"> </text:span><text:span text:style-name="T62">nie rzadziej niż 1 raz na 2 miesi</text:span><text:span text:style-name="T64">ą</text:span><text:span text:style-name="T62">ce -</text:span><text:span text:style-name="T63"> </text:span><text:span text:style-name="T62">zgodnie z instrukcj</text:span><text:span text:style-name="T64">ą</text:span><text:span text:style-name="T62">/procedur</text:span><text:span text:style-name="T64">ą</text:span><text:span text:style-name="T65"> </text:span><text:span text:style-name="T62">ich producenta,</text:span></text:p>
        </text:list-item>
        <text:list-item>
          <text:p text:style-name="P24"><text:span text:style-name="T38">Przed</text:span><text:span text:style-name="T66"> </text:span><text:span text:style-name="T38">pierwszym</text:span><text:span text:style-name="T67"> </text:span><text:span text:style-name="T38">użyciem</text:span><text:span text:style-name="T66"> </text:span><text:span text:style-name="T38">zbiornik</text:span><text:span text:style-name="T66"> </text:span><text:span text:style-name="T38">oraz</text:span><text:span text:style-name="T66"> </text:span><text:span text:style-name="T38">W</text:span><text:span text:style-name="T39">ę</text:span><text:span text:style-name="T38">że</text:span><text:span text:style-name="T66"> </text:span><text:span text:style-name="T38">i</text:span><text:span text:style-name="T66"> </text:span><text:span text:style-name="T38">inne</text:span><text:span text:style-name="T66"> </text:span><text:span text:style-name="T38">elementy</text:span><text:span text:style-name="T68"> </text:span><text:span text:style-name="T38">powinny</text:span><text:span text:style-name="T69"> </text:span><text:span text:style-name="T38">być dokładnie umyte i zdezynfekowane w</text:span><text:span text:style-name="T44"> </text:span><text:span text:style-name="T38">spos</text:span><text:span text:style-name="T39">ó</text:span><text:span text:style-name="T38">b określony przez ich producenta.</text:span></text:p>
        </text:list-item>
      </text:list>
      <text:p text:style-name="P23"/>
      <text:list text:style-name="L2">
        <text:list-item>
          <text:p text:style-name="P26"><text:span text:style-name="T30">Wymagania ogólne</text:span><text:span text:style-name="T70"> </text:span><text:span text:style-name="T30">dla</text:span><text:span text:style-name="T32"> </text:span><text:span text:style-name="T30">miejsca przetrzymywania</text:span><text:span text:style-name="T32"> </text:span><text:span text:style-name="T33">zbiornika</text:span></text:p>
        </text:list-item>
      </text:list>
      <text:list text:continue-list="list2717247704" text:style-name="WWNum17">
        <text:list-header>
          <text:p text:style-name="P27"/>
        </text:list-header>
      </text:list>
      <text:p text:style-name="P23">Miejsce<text:span text:style-name="T71"> </text:span>przeznaczone<text:span text:style-name="T72"> </text:span>do<text:span text:style-name="T73"> </text:span>przetrzymywania<text:span text:style-name="T74"> </text:span>zbiornika<text:span text:style-name="T75"> </text:span>stosowanego<text:span text:style-name="T76"> </text:span>do<text:span text:style-name="T77"> </text:span><text:span text:style-name="T78">transportu</text:span></text:p>
      <text:p text:style-name="P23">i<text:span text:style-name="T34"> </text:span>magazynowania<text:tab/>wody<text:span text:style-name="T34"> </text:span>powinno<text:span text:style-name="T34"> </text:span>zabezpiecza<text:span text:style-name="T50">ć</text:span><text:span text:style-name="T34"> </text:span>zbiornik<text:span text:style-name="T34"> </text:span>przed<text:span text:style-name="T34"> </text:span>działaniem<text:span text:style-name="T34"> </text:span>czynnik<text:span text:style-name="T50">ó</text:span>w atmosferycznych,<text:span text:style-name="T79"> </text:span>tj.<text:span text:style-name="T80"> </text:span>nasłonecznienia,<text:span text:style-name="T81"> </text:span>deszczu,<text:span text:style-name="T57"> </text:span>śniegu<text:span text:style-name="T10"> </text:span>itp.<text:span text:style-name="T82"> </text:span>oraz<text:span text:style-name="T83"> </text:span>dost<text:span text:style-name="T50">ę</text:span>pem<text:span text:style-name="T10"> </text:span>os<text:span text:style-name="T50">ó</text:span>b<text:span text:style-name="T82"> </text:span>postronnych i szkodnik<text:span text:style-name="T50">ó</text:span>w.</text:p>
      <text:p text:style-name="P23"/>
      <text:list text:continue-numbering="true" text:style-name="WWNum17">
        <text:list-header>
          <text:p text:style-name="P28"><text:span text:style-name="T84">III. </text:span><text:span text:style-name="T85">Wymagania</text:span><text:span text:style-name="T86"> </text:span><text:span text:style-name="T85">ogólne</text:span><text:span text:style-name="T87"> </text:span><text:span text:style-name="T85">dotycz</text:span><text:span text:style-name="T88">ą</text:span><text:span text:style-name="T85">ce</text:span><text:span text:style-name="T89"> </text:span><text:span text:style-name="T85">użytkowania</text:span><text:span text:style-name="T90"> </text:span><text:span text:style-name="T91">zbiornika</text:span></text:p>
          <text:p text:style-name="P29"/>
        </text:list-header>
        <text:list-item>
          <text:p text:style-name="P30"><text:span text:style-name="T92">W okresie niewykorzystywania zbio</text:span><text:span text:style-name="T93">rn</text:span><text:span text:style-name="T92">ika do transportu i magazynowania wody powinien on być dokładnie myty i dezynfekowany w spos</text:span><text:span text:style-name="T93">ó</text:span><text:span text:style-name="T92">b i z cz</text:span><text:span text:style-name="T93">ę</text:span><text:span text:style-name="T92">stotliwości</text:span><text:span text:style-name="T93">ą</text:span><text:span text:style-name="T92"> określoną przez jego producenta, lecz nie rzadziej ni</text:span><text:span text:style-name="T93">ż</text:span><text:span text:style-name="T94"> </text:span><text:span text:style-name="T92">1 raz na 2 miesiące.</text:span></text:p>
        </text:list-item>
        <text:list-item>
          <text:p text:style-name="P30"><text:span text:style-name="T95">Po</text:span><text:span text:style-name="T96"> </text:span><text:span text:style-name="T95">przeprowadzeniu</text:span><text:span text:style-name="T96"> </text:span><text:span text:style-name="T95">zabieg</text:span><text:span text:style-name="T97">ó</text:span><text:span text:style-name="T95">w</text:span><text:span text:style-name="T98"> </text:span><text:span text:style-name="T95">mycia</text:span><text:span text:style-name="T96"> </text:span><text:span text:style-name="T95">i</text:span><text:span text:style-name="T96"> </text:span><text:span text:style-name="T95">dezynfekcji</text:span><text:span text:style-name="T98"> </text:span><text:span text:style-name="T95">zbiornika</text:span><text:span text:style-name="T96"> </text:span><text:span text:style-name="T99">ZUK</text:span><text:span text:style-name="T100"> </text:span><text:span text:style-name="T95">w</text:span><text:span text:style-name="T101"> </text:span><text:span text:style-name="T95">ramach</text:span><text:span text:style-name="T100"> </text:span><text:span text:style-name="T95">sprawowanej</text:span><text:span text:style-name="T100"> </text:span><text:span text:style-name="T95">kontroli</text:span><text:span text:style-name="T100"> </text:span><text:span text:style-name="T95">wewnętrznej</text:span><text:span text:style-name="T100"> </text:span><text:span text:style-name="T95">powinno dokona</text:span><text:span text:style-name="T97">ć</text:span><text:span text:style-name="T100"> </text:span><text:span text:style-name="T95">oceny</text:span><text:span text:style-name="T96"> </text:span><text:span text:style-name="T95">jakości</text:span><text:span text:style-name="T100"> </text:span><text:span text:style-name="T95">wody</text:span><text:span text:style-name="T100"> </text:span><text:span text:style-name="T95">pobranej</text:span><text:span text:style-name="T100"> </text:span><text:span text:style-name="T95">ze</text:span><text:span text:style-name="T100"> </text:span><text:span text:style-name="T95">zbiornika.</text:span><text:span text:style-name="T100"> </text:span><text:span text:style-name="T95">Woda</text:span><text:span text:style-name="T100"> </text:span><text:span text:style-name="T95">powinna</text:span><text:span text:style-name="T100"> </text:span><text:span text:style-name="T95">odpowiadać wymaganiom</text:span><text:span text:style-name="T100"> </text:span><text:span text:style-name="T95">mikrobiologicznym</text:span><text:span text:style-name="T100"> </text:span><text:span text:style-name="T95">określonym</text:span><text:span text:style-name="T100"> </text:span><text:span text:style-name="T95">w obowiązującym</text:span><text:span text:style-name="T100"> </text:span><text:span text:style-name="T95">akcie prawnym</text:span><text:span text:style-name="T100"> </text:span><text:span text:style-name="T95">- rozporządzeniu</text:span><text:span text:style-name="T102"> </text:span><text:span text:style-name="T95">Ministra</text:span><text:span text:style-name="T100"> </text:span><text:span text:style-name="T95">zdrowia</text:span><text:span text:style-name="T100"> </text:span><text:span text:style-name="T95">z</text:span><text:span text:style-name="T100"> </text:span><text:span text:style-name="T95">dnia</text:span><text:span text:style-name="T103"> </text:span><text:span text:style-name="T95">7</text:span><text:span text:style-name="T100"> </text:span><text:span text:style-name="T95">grudnia</text:span><text:span text:style-name="T100"> </text:span><text:span text:style-name="T95">20l</text:span><text:span text:style-name="T104"> </text:span><text:span text:style-name="T95">7r.</text:span><text:span text:style-name="T105"> </text:span><text:span text:style-name="T95">w</text:span><text:span text:style-name="T100"> </text:span><text:span text:style-name="T95">sprawie</text:span><text:span text:style-name="T100"> </text:span><text:span text:style-name="T95">jakości</text:span><text:span text:style-name="T100"> </text:span><text:span text:style-name="T95">wody przeznaczonej</text:span><text:span text:style-name="T100"> </text:span><text:span text:style-name="T95">do</text:span><text:span text:style-name="T106"> </text:span><text:span text:style-name="T95">spożycia</text:span><text:span text:style-name="T100"> </text:span><text:span text:style-name="T95">przez</text:span><text:span text:style-name="T100"> </text:span><text:span text:style-name="T95">ludzi</text:span><text:span text:style-name="T100"> </text:span><text:span text:style-name="T95">(Dz.</text:span><text:span text:style-name="T100"> </text:span><text:span text:style-name="T95">U.</text:span><text:span text:style-name="T107"> </text:span><text:span text:style-name="T95">2017,</text:span><text:span text:style-name="T103"> </text:span><text:span text:style-name="T95">poz.</text:span><text:span text:style-name="T100"> </text:span><text:span text:style-name="T95">2294).</text:span><text:span text:style-name="T100"> </text:span><text:soft-page-break/><text:span text:style-name="T95">Pr</text:span><text:span text:style-name="T97">ó</text:span><text:span text:style-name="T95">bk</text:span><text:span text:style-name="T97">ę</text:span><text:span text:style-name="T100"> </text:span><text:span text:style-name="T95">wody</text:span><text:span text:style-name="T100"> </text:span><text:span text:style-name="T95">ze zbiornika</text:span><text:span text:style-name="T100"> </text:span><text:span text:style-name="T95">należny</text:span><text:span text:style-name="T100"> </text:span><text:span text:style-name="T95">pobrać do badan laboratoryjnych po 24 godzinach</text:span><text:span text:style-name="T100"> </text:span><text:span text:style-name="T95">magazynowania wody</text:span><text:span text:style-name="T108"> </text:span><text:span text:style-name="T95">w</text:span><text:span text:style-name="T105"> </text:span><text:span text:style-name="T95">zbiorniku,</text:span><text:span text:style-name="T109"> </text:span><text:span text:style-name="T95">z</text:span><text:span text:style-name="T110"> </text:span><text:span text:style-name="T95">jednoczesnym</text:span><text:span text:style-name="T111"> </text:span><text:span text:style-name="T95">oznaczeniem</text:span><text:span text:style-name="T112"> </text:span><text:span text:style-name="T95">poziomu</text:span><text:span text:style-name="T113"> </text:span><text:span text:style-name="T95">st</text:span><text:span text:style-name="T97">ę</text:span><text:span text:style-name="T95">żenia</text:span><text:span text:style-name="T114"> </text:span><text:span text:style-name="T115">dezynfektanta.</text:span><draw:custom-shape text:anchor-type="char" draw:z-index="6" draw:name="Graphic 41" draw:style-name="gr2" draw:text-style-name="P16" svg:width="0.004cm" svg:height="15.853cm" svg:x="20.877cm" svg:y="13.741cm"><text:p/><draw:enhanced-geometry draw:mirror-horizontal="false" draw:mirror-vertical="false" svg:viewBox="0 0 0 0" drawooo:sub-view-size="0 5706745" draw:text-areas="0 0 ?f0 ?f1" draw:type="ooxml-non-primitive" draw:enhanced-path="M 0 5706459 L 0 0 N"><draw:equation draw:name="f0" draw:formula="logwidth"/><draw:equation draw:name="f1" draw:formula="logheight"/></draw:enhanced-geometry></draw:custom-shape><text:span text:style-name="T115"> </text:span><text:span text:style-name="T95">Badania pobranej pr</text:span><text:span text:style-name="T97">ó</text:span><text:span text:style-name="T95">bki wody </text:span><text:span text:style-name="T97">mogą </text:span><text:span text:style-name="T95">wykonywa</text:span><text:span text:style-name="T97">ć</text:span><text:span text:style-name="T95"> laboratoria Państwowej Inspekcji Sanitarnej lub inne akredytowane laboratoria. Wyniki badan wody ze zbiornika powinny być przechowywane</text:span><text:span text:style-name="T100"> </text:span><text:span text:style-name="T95">przez okres co naj</text:span><text:span text:style-name="T97">m</text:span><text:span text:style-name="T95">niej 5 lat i przekazywane na wniosek Państwowego Powiatowego Inspektora Sanitarnego.</text:span></text:p>
        </text:list-item>
        <text:list-item>
          <text:p text:style-name="P30"><text:span text:style-name="T92">Zbio</text:span><text:span text:style-name="T116">rn</text:span><text:span text:style-name="T92">ik po okresie przestoju, przed każdy</text:span><text:span text:style-name="T116">m</text:span><text:span text:style-name="T92"> użycie</text:span><text:span text:style-name="T116">m</text:span><text:span text:style-name="T92"> do</text:span><text:span text:style-name="T117"> </text:span><text:span text:style-name="T92">zaopatrzenia ludzi w wody, należny dokładnie umy</text:span><text:span text:style-name="T116">ć</text:span><text:span text:style-name="T92"> i zdezynfekować</text:span><text:span text:style-name="T94"> </text:span><text:span text:style-name="T92">w</text:span><text:span text:style-name="T118"> </text:span><text:span text:style-name="T92">spos</text:span><text:span text:style-name="T116">ó</text:span><text:span text:style-name="T92">b określony przez</text:span><text:span text:style-name="T119"> </text:span><text:span text:style-name="T92">ich</text:span><text:span text:style-name="T118"> </text:span><text:span text:style-name="T92">producenta.</text:span></text:p>
        </text:list-item>
        <text:list-item>
          <text:p text:style-name="P31"><text:span text:style-name="T95">W sytuacji wyst</text:span><text:span text:style-name="T120">ą</text:span><text:span text:style-name="T95">pienia konieczności dostarczenia wody dla ludności- zbiornik należny napełnić wod</text:span><text:span text:style-name="T120">ą</text:span><text:span text:style-name="T95"> tylko i wył</text:span><text:span text:style-name="T120">ą</text:span><text:span text:style-name="T95">cznie ze ,,</text:span><text:span text:style-name="T120">ź</text:span><text:span text:style-name="T95">ródła" wskazanego przez terenowo właściwego Powiatowego Państwowego Inspektora Sanitarnego. Woda, w kt</text:span><text:span text:style-name="T120">ó</text:span><text:span text:style-name="T95">r</text:span><text:span text:style-name="T120">ą</text:span><text:span text:style-name="T95"> zaopatrywana jest ludność, powinna spełniać wymagania określone dla wody przeznaczonej do spożycia przez ludzi w obowi</text:span><text:span text:style-name="T120">ą</text:span><text:span text:style-name="T95">zuj</text:span><text:span text:style-name="T120">ą</text:span><text:span text:style-name="T95">cym akcie prawnym-rozporz</text:span><text:span text:style-name="T120">ą</text:span><text:span text:style-name="T95">dzeniu Ministra</text:span><text:span text:style-name="T100"> </text:span><text:span text:style-name="T95">zdrowia z dnia 7 grudnia 2017r. w sprawie jakości</text:span><text:span text:style-name="T100"> </text:span><text:span text:style-name="T95">wody przeznaczonej do</text:span><text:span text:style-name="T115"> </text:span><text:span text:style-name="T95">spożycia przez ludzi (Dz. U. 2017, poz. 2294).</text:span></text:p>
        </text:list-item>
        <text:list-item>
          <text:p text:style-name="P31"><text:span text:style-name="T116">ZUK</text:span><text:span text:style-name="T92">, w ramach stanowionej kontroli wewnętrznej,</text:span><text:span text:style-name="T121"> <text:s/></text:span><text:span text:style-name="T92">dokonuje</text:span><text:span text:style-name="T122"> <text:s/></text:span><text:span text:style-name="T92">w</text:span><text:span text:style-name="T123"> <text:s/></text:span><text:span text:style-name="T92">trakcie</text:span><text:span text:style-name="T124"> <text:s/></text:span><text:span text:style-name="T92">użytkowania</text:span><text:span text:style-name="T124"> <text:s/></text:span><text:span text:style-name="T92">zbiornika</text:span><text:span text:style-name="T124"> <text:s/></text:span><text:span text:style-name="T92">do</text:span><text:span text:style-name="T125"> <text:s/></text:span><text:span text:style-name="T92">transportu i magazynowania wody oceny jakości dostarczonej wody. Kontrola powinna być realizowana nie rzadziej niż 1 raz na tydzień, a woda powinna odpowiadać wymaganiom mikrobiologicznym określonym w obowi</text:span><text:span text:style-name="T116">ą</text:span><text:span text:style-name="T92">zuj</text:span><text:span text:style-name="T116">ą</text:span><text:span text:style-name="T92">cym akcie prawnym - </text:span><text:span text:style-name="T126">rozporz</text:span><text:span text:style-name="T127">ą</text:span><text:span text:style-name="T126">dzeniu Ministra</text:span><text:span text:style-name="T128"> </text:span><text:span text:style-name="T126">zdrowia</text:span><text:span text:style-name="T128"> </text:span><text:span text:style-name="T126">z dnia 7 grudnia 2017r. w</text:span><text:span text:style-name="T128"> </text:span><text:span text:style-name="T126">sprawie jakości wody przeznaczonej do spożycia przez ludzi (Dz. U. 2017, poz. 2294), </text:span><text:span text:style-name="T92">z jednoczesnym oznaczeniem poziomu st</text:span><text:span text:style-name="T116">ę</text:span><text:span text:style-name="T92">żenia</text:span><text:span text:style-name="T129"> </text:span><text:span text:style-name="T92">dezynfektanta.</text:span><text:span text:style-name="T130"> </text:span><text:span text:style-name="T92">Badania pobranej pr</text:span><text:span text:style-name="T116">ó</text:span><text:span text:style-name="T92">bki wody mog</text:span><text:span text:style-name="T116">ą</text:span><text:span text:style-name="T92"> wykonywa</text:span><text:span text:style-name="T116">ć</text:span><text:span text:style-name="T92"> laboratoria Państwowej Inspekcji Sanitarnej lub inne akredytowane laboratoria. Wyniki badan wody ze zbiornika powinny być przechowywane przez okres, co najmniej 5 lat</text:span><text:span text:style-name="T121"> </text:span><text:span text:style-name="T92">przekazywane na wniosek Powiatowego Państwowego Inspektora Sanitarnego.</text:span></text:p>
        </text:list-item>
        <text:list-item>
          <text:p text:style-name="P31"><text:span text:style-name="T92">Woda ze zbio</text:span><text:span text:style-name="T116">rn</text:span><text:span text:style-name="T92">ika przeznaczona do spożycia przez ludzi możne być używana wył</text:span><text:span text:style-name="T116">ą</text:span><text:span text:style-name="T92">cznie po przegotowaniu. Informacja o tym powinna być w spos</text:span><text:span text:style-name="T116">ó</text:span><text:span text:style-name="T92">b trwały umieszczona na zbiorniku - cyste</text:span><text:span text:style-name="T116">rn</text:span><text:span text:style-name="T92">ie.</text:span></text:p>
        </text:list-item>
        <text:list-item>
          <text:p text:style-name="P31"><text:span text:style-name="T92">Zbio</text:span><text:span text:style-name="T116">rn</text:span><text:span text:style-name="T92">ik, w okresie dostarczenia wody dla ludności, powinien być ustawiony w miejscu chronionym przed nasłonecznieniem,</text:span><text:span text:style-name="T131"> </text:span><text:span text:style-name="T92">deszczem, śniegiem itp.,</text:span><text:span text:style-name="T119"> </text:span><text:span text:style-name="T92">oraz w</text:span><text:span text:style-name="T131"> </text:span><text:span text:style-name="T92">spos</text:span><text:span text:style-name="T116">ó</text:span><text:span text:style-name="T92">b zabezpieczaj</text:span><text:span text:style-name="T116">ą</text:span><text:span text:style-name="T92">cy wod</text:span><text:span text:style-name="T116">ę</text:span><text:span text:style-name="T92"> przed jej wt</text:span><text:span text:style-name="T116">ó</text:span><text:span text:style-name="T92">rnym zanieczyszczeniem, a także umożliwiaj</text:span><text:span text:style-name="T116">ą</text:span><text:span text:style-name="T92">cy swobodne i łatwe pobieranie wody.</text:span></text:p>
        </text:list-item>
        <text:list-item>
          <text:p text:style-name="P31"><text:span text:style-name="T92">Woda ze</text:span><text:span text:style-name="T119"> </text:span><text:span text:style-name="T92">zbiornika powinna być zużyta do</text:span><text:span text:style-name="T129"> </text:span><text:span text:style-name="T92">końca dnia, w</text:span><text:span text:style-name="T132"> </text:span><text:span text:style-name="T92">kt</text:span><text:span text:style-name="T116">ó</text:span><text:span text:style-name="T92">rym została dostarczona </text:span><text:span text:style-name="T119">ludności.</text:span></text:p>
        </text:list-item>
        <text:list-item>
          <text:p text:style-name="P31"><text:span text:style-name="T92">Zbio</text:span><text:span text:style-name="T116">rn</text:span><text:span text:style-name="T92">ik z wod</text:span><text:span text:style-name="T116">ą</text:span><text:span text:style-name="T92"> w</text:span><text:span text:style-name="T133"> </text:span><text:span text:style-name="T92">okresie dostarczenia ludności wody, powinien znajdować si</text:span><text:span text:style-name="T116">ę</text:span><text:span text:style-name="T92"> pod stałym nadzorem przedstawiciela </text:span><text:span text:style-name="T116">ZUK</text:span><text:span text:style-name="T92"> odpowiedzialnego za dostarczanie wody w</text:span><text:span text:style-name="T117"> </text:span><text:span text:style-name="T92">sytuacji awaryjnej.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Arial1" style:font-family-complex="Arial" style:font-family-generic-complex="system" style:font-pitch-complex="variable" style:font-size-complex="18pt" style:font-weight-complex="bold"/>
    </style:style>
    <style:style style:name="Heading_20_1" style:display-name="Heading 1" style:family="paragraph" style:parent-style-name="Standard" style:default-outline-level="2" style:list-style-name="" style:class="chapter">
      <style:paragraph-properties fo:margin-left="0.356cm" fo:margin-top="0.134cm" fo:margin-bottom="0cm" style:contextual-spacing="false"/>
      <style:text-properties style:font-name="Times New Roman" fo:font-family="'Times New Roman'" style:font-family-generic="roman" style:font-pitch="variable" fo:font-size="15.5pt" fo:language="pl" fo:country="PL" fo:font-weight="bold" style:font-name-asian="Times New Roman1" style:font-family-asian="'Times New Roman'" style:font-family-generic-asian="system" style:font-pitch-asian="variable" style:font-size-asian="15.5pt" style:language-asian="en" style:country-asian="US" style:font-weight-asian="bold" style:font-name-complex="Times New Roman1" style:font-family-complex="'Times New Roman'" style:font-family-generic-complex="system" style:font-pitch-complex="variable" style:font-size-complex="15.5pt" style:language-complex="ar" style:country-complex="SA" style:font-weight-complex="bold"/>
    </style:style>
    <style:style style:name="Frame_20_contents" style:display-name="Frame contents" style:family="paragraph" style:parent-style-name="Standard" style:class="extra"/>
    <style:style style:name="List_20_Paragraph" style:display-name="List Paragraph" style:family="paragraph" style:parent-style-name="Standard">
      <style:paragraph-properties fo:margin-left="1.415cm" fo:margin-top="0.34cm" fo:margin-bottom="0cm" style:contextual-spacing="false" fo:text-indent="-0.619cm" style:auto-text-indent="false"/>
      <style:text-properties style:font-name="Times New Roman" fo:font-family="'Times New Roman'" style:font-family-generic="roman" style:font-pitch="variable" fo:language="pl" fo:country="PL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/>
    </style:style>
    <style:style style:name="Heading_20_3" style:display-name="Heading 3" style:family="paragraph" style:parent-style-name="Standard" style:default-outline-level="4" style:list-style-name="" style:class="chapter">
      <style:paragraph-properties fo:margin-left="1.676cm" fo:text-indent="-0.614cm" style:auto-text-indent="false"/>
      <style:text-properties style:font-name="Times New Roman" fo:font-family="'Times New Roman'" style:font-family-generic="roman" style:font-pitch="variable" fo:font-size="12pt" fo:language="pl" fo:country="PL" fo:font-weight="bold" style:font-name-asian="Times New Roman1" style:font-family-asian="'Times New Roman'" style:font-family-generic-asian="system" style:font-pitch-asian="variable" style:font-size-asian="12pt" style:language-asian="en" style:country-asian="US" style:font-weight-asian="bold" style:font-name-complex="Times New Roman1" style:font-family-complex="'Times New Roman'" style:font-family-generic-complex="system" style:font-pitch-complex="variable" style:font-size-complex="12pt" style:language-complex="ar" style:country-complex="SA" style:font-weight-complex="bold"/>
    </style:style>
    <style:style style:name="Comment" style:family="paragraph" style:parent-style-name="Standard" style:class="extra">
      <style:paragraph-properties fo:margin-left="0.101cm" fo:margin-right="0.101cm" fo:margin-top="0.099cm" fo:margin-bottom="0cm" style:contextual-spacing="false" fo:line-height="100%" fo:text-indent="0cm" style:auto-text-indent="false"/>
      <style:text-properties style:use-window-font-color="true" loext:opacity="0%" fo:font-size="10pt" style:font-size-asian="10pt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istLabel_20_46" style:display-name="ListLabel 46" style:family="text">
      <style:text-properties fo:color="#313131" loext:opacity="100%" style:font-name="Times New Roman" fo:font-family="'Times New Roman'" style:font-family-generic="roman" style:font-pitch="variable" fo:font-size="11pt" fo:letter-spacing="normal" fo:language="pl" fo:country="PL" fo:font-style="normal" fo:font-weight="normal" style:font-name-asian="Times New Roman1" style:font-family-asian="'Times New Roman'" style:font-family-generic-asian="system" style:font-pitch-asian="variable" style:font-size-asian="11pt" style:language-asian="en" style:country-asian="US" style:font-style-asian="normal" style:font-weight-asian="normal" style:font-name-complex="Times New Roman1" style:font-family-complex="'Times New Roman'" style:font-family-generic-complex="system" style:font-pitch-complex="variable" style:font-size-complex="11pt" style:language-complex="ar" style:country-complex="SA" style:font-style-complex="normal" style:font-weight-complex="normal" style:text-scale="102%"/>
    </style:style>
    <style:style style:name="ListLabel_20_47" style:display-name="ListLabel 47" style:family="text">
      <style:text-properties fo:language="pl" fo:country="PL" style:language-asian="en" style:country-asian="US" style:language-complex="ar" style:country-complex="SA"/>
    </style:style>
    <style:style style:name="ListLabel_20_48" style:display-name="ListLabel 48" style:family="text">
      <style:text-properties fo:language="pl" fo:country="PL" style:language-asian="en" style:country-asian="US" style:language-complex="ar" style:country-complex="SA"/>
    </style:style>
    <style:style style:name="ListLabel_20_49" style:display-name="ListLabel 49" style:family="text">
      <style:text-properties fo:language="pl" fo:country="PL" style:language-asian="en" style:country-asian="US" style:language-complex="ar" style:country-complex="SA"/>
    </style:style>
    <style:style style:name="ListLabel_20_50" style:display-name="ListLabel 50" style:family="text">
      <style:text-properties fo:language="pl" fo:country="PL" style:language-asian="en" style:country-asian="US" style:language-complex="ar" style:country-complex="SA"/>
    </style:style>
    <style:style style:name="ListLabel_20_51" style:display-name="ListLabel 51" style:family="text">
      <style:text-properties fo:language="pl" fo:country="PL" style:language-asian="en" style:country-asian="US" style:language-complex="ar" style:country-complex="SA"/>
    </style:style>
    <style:style style:name="ListLabel_20_52" style:display-name="ListLabel 52" style:family="text">
      <style:text-properties fo:language="pl" fo:country="PL" style:language-asian="en" style:country-asian="US" style:language-complex="ar" style:country-complex="SA"/>
    </style:style>
    <style:style style:name="ListLabel_20_53" style:display-name="ListLabel 53" style:family="text">
      <style:text-properties fo:language="pl" fo:country="PL" style:language-asian="en" style:country-asian="US" style:language-complex="ar" style:country-complex="SA"/>
    </style:style>
    <style:style style:name="ListLabel_20_54" style:display-name="ListLabel 54" style:family="text">
      <style:text-properties fo:language="pl" fo:country="PL" style:language-asian="en" style:country-asian="US" style:language-complex="ar" style:country-complex="SA"/>
    </style:style>
    <style:style style:name="ListLabel_20_136" style:display-name="ListLabel 136" style:family="text">
      <style:text-properties fo:letter-spacing="normal" fo:language="pl" fo:country="PL" style:language-asian="en" style:country-asian="US" style:language-complex="ar" style:country-complex="SA" style:text-scale="100%"/>
    </style:style>
    <style:style style:name="ListLabel_20_137" style:display-name="ListLabel 137" style:family="text">
      <style:text-properties fo:letter-spacing="normal" fo:language="pl" fo:country="PL" style:language-asian="en" style:country-asian="US" style:language-complex="ar" style:country-complex="SA" style:text-scale="106%"/>
    </style:style>
    <style:style style:name="ListLabel_20_138" style:display-name="ListLabel 138" style:family="text">
      <style:text-properties fo:letter-spacing="normal" fo:language="pl" fo:country="PL" style:language-asian="en" style:country-asian="US" style:language-complex="ar" style:country-complex="SA" style:text-scale="103%"/>
    </style:style>
    <style:style style:name="ListLabel_20_139" style:display-name="ListLabel 139" style:family="text">
      <style:text-properties style:font-name="Calibri" fo:font-family="Calibri" style:font-family-generic="roman" style:font-pitch="variable" fo:letter-spacing="normal" fo:language="pl" fo:country="PL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 style:text-scale="100%"/>
    </style:style>
    <style:style style:name="ListLabel_20_140" style:display-name="ListLabel 140" style:family="text">
      <style:text-properties style:font-name="Calibri" fo:font-family="Calibri" style:font-family-generic="roman" style:font-pitch="variable" fo:letter-spacing="normal" fo:language="pl" fo:country="PL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 style:text-scale="105%"/>
    </style:style>
    <style:style style:name="ListLabel_20_141" style:display-name="ListLabel 141" style:family="text">
      <style:text-properties fo:language="pl" fo:country="PL" style:language-asian="en" style:country-asian="US" style:language-complex="ar" style:country-complex="SA"/>
    </style:style>
    <style:style style:name="ListLabel_20_142" style:display-name="ListLabel 142" style:family="text">
      <style:text-properties fo:language="pl" fo:country="PL" style:language-asian="en" style:country-asian="US" style:language-complex="ar" style:country-complex="SA"/>
    </style:style>
    <style:style style:name="ListLabel_20_143" style:display-name="ListLabel 143" style:family="text">
      <style:text-properties fo:language="pl" fo:country="PL" style:language-asian="en" style:country-asian="US" style:language-complex="ar" style:country-complex="SA"/>
    </style:style>
    <style:style style:name="ListLabel_20_144" style:display-name="ListLabel 144" style:family="text">
      <style:text-properties fo:language="pl" fo:country="PL" style:language-asian="en" style:country-asian="US" style:language-complex="ar" style:country-complex="SA"/>
    </style:style>
    <style:style style:name="ListLabel_20_37" style:display-name="ListLabel 37" style:family="text">
      <style:text-properties fo:letter-spacing="normal" fo:language="pl" fo:country="PL" style:language-asian="en" style:country-asian="US" style:language-complex="ar" style:country-complex="SA" style:text-scale="108%"/>
    </style:style>
    <style:style style:name="ListLabel_20_38" style:display-name="ListLabel 38" style:family="text">
      <style:text-properties fo:color="#262626" loext:opacity="100%" style:font-name="Times New Roman" fo:font-family="'Times New Roman'" style:font-family-generic="roman" style:font-pitch="variable" fo:font-size="12pt" fo:letter-spacing="normal" fo:language="pl" fo:country="PL" fo:font-style="normal" fo:font-weight="normal" style:font-name-asian="Times New Roman1" style:font-family-asian="'Times New Roman'" style:font-family-generic-asian="system" style:font-pitch-asian="variable" style:font-size-asian="12pt" style:language-asian="en" style:country-asian="US" style:font-style-asian="normal" style:font-weight-asian="normal" style:font-name-complex="Times New Roman1" style:font-family-complex="'Times New Roman'" style:font-family-generic-complex="system" style:font-pitch-complex="variable" style:font-size-complex="12pt" style:language-complex="ar" style:country-complex="SA" style:font-style-complex="normal" style:font-weight-complex="normal" style:text-scale="104%"/>
    </style:style>
    <style:style style:name="ListLabel_20_39" style:display-name="ListLabel 39" style:family="text">
      <style:text-properties fo:language="pl" fo:country="PL" style:language-asian="en" style:country-asian="US" style:language-complex="ar" style:country-complex="SA"/>
    </style:style>
    <style:style style:name="ListLabel_20_40" style:display-name="ListLabel 40" style:family="text">
      <style:text-properties fo:language="pl" fo:country="PL" style:language-asian="en" style:country-asian="US" style:language-complex="ar" style:country-complex="SA"/>
    </style:style>
    <style:style style:name="ListLabel_20_41" style:display-name="ListLabel 41" style:family="text">
      <style:text-properties fo:language="pl" fo:country="PL" style:language-asian="en" style:country-asian="US" style:language-complex="ar" style:country-complex="SA"/>
    </style:style>
    <style:style style:name="ListLabel_20_42" style:display-name="ListLabel 42" style:family="text">
      <style:text-properties fo:language="pl" fo:country="PL" style:language-asian="en" style:country-asian="US" style:language-complex="ar" style:country-complex="SA"/>
    </style:style>
    <style:style style:name="ListLabel_20_43" style:display-name="ListLabel 43" style:family="text">
      <style:text-properties fo:language="pl" fo:country="PL" style:language-asian="en" style:country-asian="US" style:language-complex="ar" style:country-complex="SA"/>
    </style:style>
    <style:style style:name="ListLabel_20_44" style:display-name="ListLabel 44" style:family="text">
      <style:text-properties fo:language="pl" fo:country="PL" style:language-asian="en" style:country-asian="US" style:language-complex="ar" style:country-complex="SA"/>
    </style:style>
    <style:style style:name="ListLabel_20_45" style:display-name="ListLabel 45" style:family="text">
      <style:text-properties fo:language="pl" fo:country="PL" style:language-asian="en" style:country-asian="US" style:language-complex="ar" style:country-complex="SA"/>
    </style:style>
    <style:style style:name="ListLabel_20_28" style:display-name="ListLabel 28" style:family="text">
      <style:text-properties fo:color="#262626" loext:opacity="100%" style:font-name="Times New Roman" fo:font-family="'Times New Roman'" style:font-family-generic="roman" style:font-pitch="variable" fo:font-size="12pt" fo:letter-spacing="normal" fo:language="pl" fo:country="PL" fo:font-style="normal" fo:font-weight="normal" style:font-name-asian="Times New Roman1" style:font-family-asian="'Times New Roman'" style:font-family-generic-asian="system" style:font-pitch-asian="variable" style:font-size-asian="12pt" style:language-asian="en" style:country-asian="US" style:font-style-asian="normal" style:font-weight-asian="normal" style:font-name-complex="Times New Roman1" style:font-family-complex="'Times New Roman'" style:font-family-generic-complex="system" style:font-pitch-complex="variable" style:font-size-complex="12pt" style:language-complex="ar" style:country-complex="SA" style:font-style-complex="normal" style:font-weight-complex="normal" style:text-scale="107%"/>
    </style:style>
    <style:style style:name="ListLabel_20_29" style:display-name="ListLabel 29" style:family="text">
      <style:text-properties fo:language="pl" fo:country="PL" style:language-asian="en" style:country-asian="US" style:language-complex="ar" style:country-complex="SA"/>
    </style:style>
    <style:style style:name="ListLabel_20_30" style:display-name="ListLabel 30" style:family="text">
      <style:text-properties fo:language="pl" fo:country="PL" style:language-asian="en" style:country-asian="US" style:language-complex="ar" style:country-complex="SA"/>
    </style:style>
    <style:style style:name="ListLabel_20_31" style:display-name="ListLabel 31" style:family="text">
      <style:text-properties fo:language="pl" fo:country="PL" style:language-asian="en" style:country-asian="US" style:language-complex="ar" style:country-complex="SA"/>
    </style:style>
    <style:style style:name="ListLabel_20_32" style:display-name="ListLabel 32" style:family="text">
      <style:text-properties fo:language="pl" fo:country="PL" style:language-asian="en" style:country-asian="US" style:language-complex="ar" style:country-complex="SA"/>
    </style:style>
    <style:style style:name="ListLabel_20_33" style:display-name="ListLabel 33" style:family="text">
      <style:text-properties fo:language="pl" fo:country="PL" style:language-asian="en" style:country-asian="US" style:language-complex="ar" style:country-complex="SA"/>
    </style:style>
    <style:style style:name="ListLabel_20_34" style:display-name="ListLabel 34" style:family="text">
      <style:text-properties fo:language="pl" fo:country="PL" style:language-asian="en" style:country-asian="US" style:language-complex="ar" style:country-complex="SA"/>
    </style:style>
    <style:style style:name="ListLabel_20_35" style:display-name="ListLabel 35" style:family="text">
      <style:text-properties fo:language="pl" fo:country="PL" style:language-asian="en" style:country-asian="US" style:language-complex="ar" style:country-complex="SA"/>
    </style:style>
    <style:style style:name="ListLabel_20_36" style:display-name="ListLabel 36" style:family="text">
      <style:text-properties fo:language="pl" fo:country="PL" style:language-asian="en" style:country-asian="US" style:language-complex="ar" style:country-complex="SA"/>
    </style:style>
    <style:style style:name="ListLabel_20_19" style:display-name="ListLabel 19" style:family="text">
      <style:text-properties fo:color="#262626" loext:opacity="100%" style:font-name="Times New Roman" fo:font-family="'Times New Roman'" style:font-family-generic="roman" style:font-pitch="variable" fo:font-size="12pt" fo:letter-spacing="normal" fo:language="pl" fo:country="PL" fo:font-style="normal" fo:font-weight="normal" style:font-name-asian="Times New Roman1" style:font-family-asian="'Times New Roman'" style:font-family-generic-asian="system" style:font-pitch-asian="variable" style:font-size-asian="12pt" style:language-asian="en" style:country-asian="US" style:font-style-asian="normal" style:font-weight-asian="normal" style:font-name-complex="Times New Roman1" style:font-family-complex="'Times New Roman'" style:font-family-generic-complex="system" style:font-pitch-complex="variable" style:font-size-complex="12pt" style:language-complex="ar" style:country-complex="SA" style:font-style-complex="normal" style:font-weight-complex="normal" style:text-scale="105%"/>
    </style:style>
    <style:style style:name="ListLabel_20_20" style:display-name="ListLabel 20" style:family="text">
      <style:text-properties fo:language="pl" fo:country="PL" style:language-asian="en" style:country-asian="US" style:language-complex="ar" style:country-complex="SA"/>
    </style:style>
    <style:style style:name="ListLabel_20_21" style:display-name="ListLabel 21" style:family="text">
      <style:text-properties fo:language="pl" fo:country="PL" style:language-asian="en" style:country-asian="US" style:language-complex="ar" style:country-complex="SA"/>
    </style:style>
    <style:style style:name="ListLabel_20_22" style:display-name="ListLabel 22" style:family="text">
      <style:text-properties fo:language="pl" fo:country="PL" style:language-asian="en" style:country-asian="US" style:language-complex="ar" style:country-complex="SA"/>
    </style:style>
    <style:style style:name="ListLabel_20_23" style:display-name="ListLabel 23" style:family="text">
      <style:text-properties fo:language="pl" fo:country="PL" style:language-asian="en" style:country-asian="US" style:language-complex="ar" style:country-complex="SA"/>
    </style:style>
    <style:style style:name="ListLabel_20_24" style:display-name="ListLabel 24" style:family="text">
      <style:text-properties fo:language="pl" fo:country="PL" style:language-asian="en" style:country-asian="US" style:language-complex="ar" style:country-complex="SA"/>
    </style:style>
    <style:style style:name="ListLabel_20_25" style:display-name="ListLabel 25" style:family="text">
      <style:text-properties fo:language="pl" fo:country="PL" style:language-asian="en" style:country-asian="US" style:language-complex="ar" style:country-complex="SA"/>
    </style:style>
    <style:style style:name="ListLabel_20_26" style:display-name="ListLabel 26" style:family="text">
      <style:text-properties fo:language="pl" fo:country="PL" style:language-asian="en" style:country-asian="US" style:language-complex="ar" style:country-complex="SA"/>
    </style:style>
    <style:style style:name="ListLabel_20_27" style:display-name="ListLabel 27" style:family="text">
      <style:text-properties fo:language="pl" fo:country="PL" style:language-asian="en" style:country-asian="US" style:language-complex="ar" style:country-complex="SA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6">
      <text:list-level-style-number text:level="1" text:style-name="Numbering_20_Symbols" loext:num-list-format="%1%." style:num-suffix="." style:num-format="I">
        <style:list-level-properties text:list-level-position-and-space-mode="label-alignment">
          <style:list-level-label-alignment text:label-followed-by="listtab" fo:text-indent="-0.794cm" fo:margin-left="1.131cm"/>
        </style:list-level-properties>
      </text:list-level-style-number>
      <text:list-level-style-bullet text:level="2" text:style-name="ListLabel_20_47" loext:num-list-format="•" style:num-suffix="•" text:bullet-char="•">
        <style:list-level-properties text:list-level-position-and-space-mode="label-alignment">
          <style:list-level-label-alignment text:label-followed-by="listtab" fo:text-indent="-0.794cm" fo:margin-left="2.815cm"/>
        </style:list-level-properties>
      </text:list-level-style-bullet>
      <text:list-level-style-bullet text:level="3" text:style-name="ListLabel_20_48" loext:num-list-format="•" style:num-suffix="•" text:bullet-char="•">
        <style:list-level-properties text:list-level-position-and-space-mode="label-alignment">
          <style:list-level-label-alignment text:label-followed-by="listtab" fo:text-indent="-0.794cm" fo:margin-left="4.501cm"/>
        </style:list-level-properties>
      </text:list-level-style-bullet>
      <text:list-level-style-bullet text:level="4" text:style-name="ListLabel_20_49" loext:num-list-format="•" style:num-suffix="•" text:bullet-char="•">
        <style:list-level-properties text:list-level-position-and-space-mode="label-alignment">
          <style:list-level-label-alignment text:label-followed-by="listtab" fo:text-indent="-0.794cm" fo:margin-left="6.188cm"/>
        </style:list-level-properties>
      </text:list-level-style-bullet>
      <text:list-level-style-bullet text:level="5" text:style-name="ListLabel_20_50" loext:num-list-format="•" style:num-suffix="•" text:bullet-char="•">
        <style:list-level-properties text:list-level-position-and-space-mode="label-alignment">
          <style:list-level-label-alignment text:label-followed-by="listtab" fo:text-indent="-0.794cm" fo:margin-left="7.874cm"/>
        </style:list-level-properties>
      </text:list-level-style-bullet>
      <text:list-level-style-bullet text:level="6" text:style-name="ListLabel_20_51" loext:num-list-format="•" style:num-suffix="•" text:bullet-char="•">
        <style:list-level-properties text:list-level-position-and-space-mode="label-alignment">
          <style:list-level-label-alignment text:label-followed-by="listtab" fo:text-indent="-0.794cm" fo:margin-left="9.56cm"/>
        </style:list-level-properties>
      </text:list-level-style-bullet>
      <text:list-level-style-bullet text:level="7" text:style-name="ListLabel_20_52" loext:num-list-format="•" style:num-suffix="•" text:bullet-char="•">
        <style:list-level-properties text:list-level-position-and-space-mode="label-alignment">
          <style:list-level-label-alignment text:label-followed-by="listtab" fo:text-indent="-0.794cm" fo:margin-left="11.247cm"/>
        </style:list-level-properties>
      </text:list-level-style-bullet>
      <text:list-level-style-bullet text:level="8" text:style-name="ListLabel_20_53" loext:num-list-format="•" style:num-suffix="•" text:bullet-char="•">
        <style:list-level-properties text:list-level-position-and-space-mode="label-alignment">
          <style:list-level-label-alignment text:label-followed-by="listtab" fo:text-indent="-0.794cm" fo:margin-left="12.935cm"/>
        </style:list-level-properties>
      </text:list-level-style-bullet>
      <text:list-level-style-bullet text:level="9" text:style-name="ListLabel_20_54" loext:num-list-format="•" style:num-suffix="•" text:bullet-char="•">
        <style:list-level-properties text:list-level-position-and-space-mode="label-alignment">
          <style:list-level-label-alignment text:label-followed-by="listtab" fo:text-indent="-0.794cm" fo:margin-left="14.621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136" loext:num-list-format="%1%." style:num-suffix="." style:num-format="I">
        <style:list-level-properties text:list-level-position-and-space-mode="label-alignment">
          <style:list-level-label-alignment text:label-followed-by="listtab" fo:text-indent="-0.496cm" fo:margin-left="0.808cm"/>
        </style:list-level-properties>
      </text:list-level-style-number>
      <text:list-level-style-number text:level="2" text:style-name="ListLabel_20_137" loext:num-list-format="%2%." style:num-suffix="." style:num-format="1" text:start-value="3">
        <style:list-level-properties text:list-level-position-and-space-mode="label-alignment">
          <style:list-level-label-alignment text:label-followed-by="listtab" fo:text-indent="-0.617cm" fo:margin-left="1.598cm"/>
        </style:list-level-properties>
      </text:list-level-style-number>
      <text:list-level-style-number text:level="3" text:style-name="ListLabel_20_138" loext:num-list-format="%2%.%3%." style:num-suffix="." style:num-format="1" text:display-levels="2">
        <style:list-level-properties text:list-level-position-and-space-mode="label-alignment">
          <style:list-level-label-alignment text:label-followed-by="listtab" fo:text-indent="-1.871cm" fo:margin-left="2.782cm"/>
        </style:list-level-properties>
      </text:list-level-style-number>
      <text:list-level-style-bullet text:level="4" text:style-name="ListLabel_20_139" loext:num-list-format="•" style:num-suffix="•" text:bullet-char="•">
        <style:list-level-properties text:list-level-position-and-space-mode="label-alignment">
          <style:list-level-label-alignment text:label-followed-by="listtab" fo:text-indent="-0.628cm" fo:margin-left="2.007cm"/>
        </style:list-level-properties>
        <style:text-properties fo:font-family="'Times New Roman'" style:font-style-name="Normalny" style:font-family-generic="roman" style:font-pitch="variable"/>
      </text:list-level-style-bullet>
      <text:list-level-style-bullet text:level="5" text:style-name="ListLabel_20_140" loext:num-list-format="o" style:num-suffix="o" text:bullet-char="o">
        <style:list-level-properties text:list-level-position-and-space-mode="label-alignment">
          <style:list-level-label-alignment text:label-followed-by="listtab" fo:text-indent="-0.628cm" fo:margin-left="3.542cm"/>
        </style:list-level-properties>
        <style:text-properties fo:font-family="'Times New Roman'" style:font-style-name="Normalny" style:font-family-generic="roman" style:font-pitch="variable"/>
      </text:list-level-style-bullet>
      <text:list-level-style-bullet text:level="6" text:style-name="ListLabel_20_141" loext:num-list-format="•" style:num-suffix="•" text:bullet-char="•">
        <style:list-level-properties text:list-level-position-and-space-mode="label-alignment">
          <style:list-level-label-alignment text:label-followed-by="listtab" fo:text-indent="-0.628cm" fo:margin-left="1.588cm"/>
        </style:list-level-properties>
      </text:list-level-style-bullet>
      <text:list-level-style-bullet text:level="7" text:style-name="ListLabel_20_142" loext:num-list-format="•" style:num-suffix="•" text:bullet-char="•">
        <style:list-level-properties text:list-level-position-and-space-mode="label-alignment">
          <style:list-level-label-alignment text:label-followed-by="listtab" fo:text-indent="-0.628cm" fo:margin-left="2.011cm"/>
        </style:list-level-properties>
      </text:list-level-style-bullet>
      <text:list-level-style-bullet text:level="8" text:style-name="ListLabel_20_143" loext:num-list-format="•" style:num-suffix="•" text:bullet-char="•">
        <style:list-level-properties text:list-level-position-and-space-mode="label-alignment">
          <style:list-level-label-alignment text:label-followed-by="listtab" fo:text-indent="-0.628cm" fo:margin-left="2.787cm"/>
        </style:list-level-properties>
      </text:list-level-style-bullet>
      <text:list-level-style-bullet text:level="9" text:style-name="ListLabel_20_144" loext:num-list-format="•" style:num-suffix="•" text:bullet-char="•">
        <style:list-level-properties text:list-level-position-and-space-mode="label-alignment">
          <style:list-level-label-alignment text:label-followed-by="listtab" fo:text-indent="-0.628cm" fo:margin-left="2.858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fo:text-indent="-0.871cm" fo:margin-left="1.859cm"/>
        </style:list-level-properties>
      </text:list-level-style-number>
      <text:list-level-style-number text:level="2" text:style-name="ListLabel_20_38" loext:num-list-format="%2%." style:num-suffix="." style:num-format="I">
        <style:list-level-properties text:list-level-position-and-space-mode="label-alignment">
          <style:list-level-label-alignment text:label-followed-by="listtab" fo:text-indent="-0.591cm" fo:margin-left="2.2cm"/>
        </style:list-level-properties>
      </text:list-level-style-number>
      <text:list-level-style-bullet text:level="3" text:style-name="ListLabel_20_39" loext:num-list-format="•" style:num-suffix="•" text:bullet-char="•">
        <style:list-level-properties text:list-level-position-and-space-mode="label-alignment">
          <style:list-level-label-alignment text:label-followed-by="listtab" fo:text-indent="-0.591cm" fo:margin-left="3.942cm"/>
        </style:list-level-properties>
      </text:list-level-style-bullet>
      <text:list-level-style-bullet text:level="4" text:style-name="ListLabel_20_40" loext:num-list-format="•" style:num-suffix="•" text:bullet-char="•">
        <style:list-level-properties text:list-level-position-and-space-mode="label-alignment">
          <style:list-level-label-alignment text:label-followed-by="listtab" fo:text-indent="-0.591cm" fo:margin-left="5.699cm"/>
        </style:list-level-properties>
      </text:list-level-style-bullet>
      <text:list-level-style-bullet text:level="5" text:style-name="ListLabel_20_41" loext:num-list-format="•" style:num-suffix="•" text:bullet-char="•">
        <style:list-level-properties text:list-level-position-and-space-mode="label-alignment">
          <style:list-level-label-alignment text:label-followed-by="listtab" fo:text-indent="-0.591cm" fo:margin-left="7.456cm"/>
        </style:list-level-properties>
      </text:list-level-style-bullet>
      <text:list-level-style-bullet text:level="6" text:style-name="ListLabel_20_42" loext:num-list-format="•" style:num-suffix="•" text:bullet-char="•">
        <style:list-level-properties text:list-level-position-and-space-mode="label-alignment">
          <style:list-level-label-alignment text:label-followed-by="listtab" fo:text-indent="-0.591cm" fo:margin-left="9.211cm"/>
        </style:list-level-properties>
      </text:list-level-style-bullet>
      <text:list-level-style-bullet text:level="7" text:style-name="ListLabel_20_43" loext:num-list-format="•" style:num-suffix="•" text:bullet-char="•">
        <style:list-level-properties text:list-level-position-and-space-mode="label-alignment">
          <style:list-level-label-alignment text:label-followed-by="listtab" fo:text-indent="-0.591cm" fo:margin-left="10.968cm"/>
        </style:list-level-properties>
      </text:list-level-style-bullet>
      <text:list-level-style-bullet text:level="8" text:style-name="ListLabel_20_44" loext:num-list-format="•" style:num-suffix="•" text:bullet-char="•">
        <style:list-level-properties text:list-level-position-and-space-mode="label-alignment">
          <style:list-level-label-alignment text:label-followed-by="listtab" fo:text-indent="-0.591cm" fo:margin-left="12.725cm"/>
        </style:list-level-properties>
      </text:list-level-style-bullet>
      <text:list-level-style-bullet text:level="9" text:style-name="ListLabel_20_45" loext:num-list-format="•" style:num-suffix="•" text:bullet-char="•">
        <style:list-level-properties text:list-level-position-and-space-mode="label-alignment">
          <style:list-level-label-alignment text:label-followed-by="listtab" fo:text-indent="-0.591cm" fo:margin-left="14.482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28" loext:num-list-format="%1%." style:num-suffix="." style:num-format="1" text:start-value="2">
        <style:list-level-properties text:list-level-position-and-space-mode="label-alignment">
          <style:list-level-label-alignment text:label-followed-by="listtab" fo:text-indent="-0.616cm" fo:margin-left="2.171cm"/>
        </style:list-level-properties>
      </text:list-level-style-number>
      <text:list-level-style-bullet text:level="2" text:style-name="ListLabel_20_29" loext:num-list-format="•" style:num-suffix="•" text:bullet-char="•">
        <style:list-level-properties text:list-level-position-and-space-mode="label-alignment">
          <style:list-level-label-alignment text:label-followed-by="listtab" fo:text-indent="-0.616cm" fo:margin-left="3.768cm"/>
        </style:list-level-properties>
      </text:list-level-style-bullet>
      <text:list-level-style-bullet text:level="3" text:style-name="ListLabel_20_30" loext:num-list-format="•" style:num-suffix="•" text:bullet-char="•">
        <style:list-level-properties text:list-level-position-and-space-mode="label-alignment">
          <style:list-level-label-alignment text:label-followed-by="listtab" fo:text-indent="-0.616cm" fo:margin-left="5.348cm"/>
        </style:list-level-properties>
      </text:list-level-style-bullet>
      <text:list-level-style-bullet text:level="4" text:style-name="ListLabel_20_31" loext:num-list-format="•" style:num-suffix="•" text:bullet-char="•">
        <style:list-level-properties text:list-level-position-and-space-mode="label-alignment">
          <style:list-level-label-alignment text:label-followed-by="listtab" fo:text-indent="-0.616cm" fo:margin-left="6.929cm"/>
        </style:list-level-properties>
      </text:list-level-style-bullet>
      <text:list-level-style-bullet text:level="5" text:style-name="ListLabel_20_32" loext:num-list-format="•" style:num-suffix="•" text:bullet-char="•">
        <style:list-level-properties text:list-level-position-and-space-mode="label-alignment">
          <style:list-level-label-alignment text:label-followed-by="listtab" fo:text-indent="-0.616cm" fo:margin-left="8.509cm"/>
        </style:list-level-properties>
      </text:list-level-style-bullet>
      <text:list-level-style-bullet text:level="6" text:style-name="ListLabel_20_33" loext:num-list-format="•" style:num-suffix="•" text:bullet-char="•">
        <style:list-level-properties text:list-level-position-and-space-mode="label-alignment">
          <style:list-level-label-alignment text:label-followed-by="listtab" fo:text-indent="-0.616cm" fo:margin-left="10.089cm"/>
        </style:list-level-properties>
      </text:list-level-style-bullet>
      <text:list-level-style-bullet text:level="7" text:style-name="ListLabel_20_34" loext:num-list-format="•" style:num-suffix="•" text:bullet-char="•">
        <style:list-level-properties text:list-level-position-and-space-mode="label-alignment">
          <style:list-level-label-alignment text:label-followed-by="listtab" fo:text-indent="-0.616cm" fo:margin-left="11.67cm"/>
        </style:list-level-properties>
      </text:list-level-style-bullet>
      <text:list-level-style-bullet text:level="8" text:style-name="ListLabel_20_35" loext:num-list-format="•" style:num-suffix="•" text:bullet-char="•">
        <style:list-level-properties text:list-level-position-and-space-mode="label-alignment">
          <style:list-level-label-alignment text:label-followed-by="listtab" fo:text-indent="-0.616cm" fo:margin-left="13.252cm"/>
        </style:list-level-properties>
      </text:list-level-style-bullet>
      <text:list-level-style-bullet text:level="9" text:style-name="ListLabel_20_36" loext:num-list-format="•" style:num-suffix="•" text:bullet-char="•">
        <style:list-level-properties text:list-level-position-and-space-mode="label-alignment">
          <style:list-level-label-alignment text:label-followed-by="listtab" fo:text-indent="-0.616cm" fo:margin-left="14.83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19" loext:num-list-format="%1%." style:num-suffix="." style:num-format="I">
        <style:list-level-properties text:list-level-position-and-space-mode="label-alignment">
          <style:list-level-label-alignment text:label-followed-by="listtab" fo:text-indent="-0.603cm" fo:margin-left="1.415cm"/>
        </style:list-level-properties>
      </text:list-level-style-number>
      <text:list-level-style-bullet text:level="2" text:style-name="ListLabel_20_20" loext:num-list-format="•" style:num-suffix="•" text:bullet-char="•">
        <style:list-level-properties text:list-level-position-and-space-mode="label-alignment">
          <style:list-level-label-alignment text:label-followed-by="listtab" fo:text-indent="-0.603cm" fo:margin-left="3.069cm"/>
        </style:list-level-properties>
      </text:list-level-style-bullet>
      <text:list-level-style-bullet text:level="3" text:style-name="ListLabel_20_21" loext:num-list-format="•" style:num-suffix="•" text:bullet-char="•">
        <style:list-level-properties text:list-level-position-and-space-mode="label-alignment">
          <style:list-level-label-alignment text:label-followed-by="listtab" fo:text-indent="-0.603cm" fo:margin-left="4.727cm"/>
        </style:list-level-properties>
      </text:list-level-style-bullet>
      <text:list-level-style-bullet text:level="4" text:style-name="ListLabel_20_22" loext:num-list-format="•" style:num-suffix="•" text:bullet-char="•">
        <style:list-level-properties text:list-level-position-and-space-mode="label-alignment">
          <style:list-level-label-alignment text:label-followed-by="listtab" fo:text-indent="-0.603cm" fo:margin-left="6.385cm"/>
        </style:list-level-properties>
      </text:list-level-style-bullet>
      <text:list-level-style-bullet text:level="5" text:style-name="ListLabel_20_23" loext:num-list-format="•" style:num-suffix="•" text:bullet-char="•">
        <style:list-level-properties text:list-level-position-and-space-mode="label-alignment">
          <style:list-level-label-alignment text:label-followed-by="listtab" fo:text-indent="-0.603cm" fo:margin-left="8.043cm"/>
        </style:list-level-properties>
      </text:list-level-style-bullet>
      <text:list-level-style-bullet text:level="6" text:style-name="ListLabel_20_24" loext:num-list-format="•" style:num-suffix="•" text:bullet-char="•">
        <style:list-level-properties text:list-level-position-and-space-mode="label-alignment">
          <style:list-level-label-alignment text:label-followed-by="listtab" fo:text-indent="-0.603cm" fo:margin-left="9.701cm"/>
        </style:list-level-properties>
      </text:list-level-style-bullet>
      <text:list-level-style-bullet text:level="7" text:style-name="ListLabel_20_25" loext:num-list-format="•" style:num-suffix="•" text:bullet-char="•">
        <style:list-level-properties text:list-level-position-and-space-mode="label-alignment">
          <style:list-level-label-alignment text:label-followed-by="listtab" fo:text-indent="-0.603cm" fo:margin-left="11.359cm"/>
        </style:list-level-properties>
      </text:list-level-style-bullet>
      <text:list-level-style-bullet text:level="8" text:style-name="ListLabel_20_26" loext:num-list-format="•" style:num-suffix="•" text:bullet-char="•">
        <style:list-level-properties text:list-level-position-and-space-mode="label-alignment">
          <style:list-level-label-alignment text:label-followed-by="listtab" fo:text-indent="-0.603cm" fo:margin-left="13.019cm"/>
        </style:list-level-properties>
      </text:list-level-style-bullet>
      <text:list-level-style-bullet text:level="9" text:style-name="ListLabel_20_27" loext:num-list-format="•" style:num-suffix="•" text:bullet-char="•">
        <style:list-level-properties text:list-level-position-and-space-mode="label-alignment">
          <style:list-level-label-alignment text:label-followed-by="listtab" fo:text-indent="-0.603cm" fo:margin-left="14.677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right" style:justify-single-word="false"/>
    </style:style>
    <style:style style:name="MP2" style:family="paragraph" style:parent-style-name="Footer">
      <style:paragraph-properties fo:text-align="left" style:justify-single-word="false"/>
    </style:style>
    <style:style style:name="MP3" style:family="paragraph" style:parent-style-name="Text_20_body">
      <style:paragraph-properties fo:line-height="6%"/>
      <style:text-properties fo:font-size="10pt" style:font-size-asian="10pt"/>
    </style:style>
    <style:style style:name="MP4" style:family="paragraph" style:parent-style-name="Frame_20_contents">
      <style:paragraph-properties fo:margin-left="0.182cm" fo:margin-right="0cm" fo:margin-top="0.09cm" fo:margin-bottom="0cm" style:contextual-spacing="false" fo:text-align="left" style:justify-single-word="false" fo:text-indent="0cm" style:auto-text-indent="false"/>
    </style:style>
    <style:style style:name="MP5" style:family="paragraph">
      <loext:graphic-properties draw:fill="none"/>
      <style:paragraph-properties fo:text-align="left"/>
      <style:text-properties fo:font-size="18pt"/>
    </style:style>
    <style:style style:name="MT1" style:family="text">
      <style:text-properties fo:font-size="10pt" style:font-size-asian="10pt"/>
    </style:style>
    <style:style style:name="MT2" style:family="text">
      <style:text-properties fo:font-family="Arial" style:font-family-generic="swiss" style:font-pitch="variable" fo:font-size="9.5pt" style:font-size-asian="9.5pt"/>
    </style:style>
    <style:style style:name="MT3" style:family="text">
      <style:text-properties fo:color="#282828" loext:opacity="100%" fo:font-family="Arial" style:font-family-generic="swiss" style:font-pitch="variable" fo:font-size="9.5pt" fo:letter-spacing="-0.018cm" style:font-size-asian="9.5pt"/>
    </style:style>
    <style:style style:name="Mfr1" style:family="graphic" style:parent-style-name="Frame">
      <style:graphic-properties fo:margin-left="0cm" fo:margin-right="0cm" style:run-through="background" style:wrap="run-through" style:number-wrapped-paragraphs="no-limit" style:vertical-pos="from-top" style:vertical-rel="page" style:horizontal-pos="from-left" style:horizontal-rel="page" draw:opacity="0%" fo:padding="0cm" fo:border="none" style:writing-mode="lr-tb" draw:wrap-influence-on-position="once-concurrent" loext:allow-overlap="true" draw:textarea-vertical-align="top"/>
    </style:style>
    <style:style style:name="Mgr1" style:family="graphic" style:parent-style-name="Frame">
      <style:graphic-properties draw:stroke="none" svg:stroke-width="0cm" draw:fill="none" loext:fill-use-slide-background="false" draw:textarea-vertical-align="top" draw:auto-grow-height="false" fo:min-height="0.513cm" fo:min-width="0.512cm" fo:padding-top="0cm" fo:padding-bottom="0cm" fo:padding-left="0cm" fo:padding-right="0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page-layout style:name="Mpm1" style:page-usage="mirrored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.893cm" fo:margin-bottom="1.771cm" fo:margin-left="2.249cm" fo:margin-right="1.739cm" style:writing-mode="lr-tb" style:layout-grid-color="#c0c0c0" style:layout-grid-lines="24620" style:layout-grid-base-height="0.176cm" style:layout-grid-ruby-height="0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416cm" fo:margin-left="0cm" fo:margin-right="0cm" fo:margin-top="0.316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3.387cm" fo:margin-bottom="1.771cm" fo:margin-left="2.249cm" fo:margin-right="0.75cm" style:writing-mode="lr-tb" style:layout-grid-color="#c0c0c0" style:layout-grid-lines="24090" style:layout-grid-base-height="0.176cm" style:layout-grid-ruby-height="0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452cm" fo:margin-left="0cm" fo:margin-right="0cm" fo:margin-top="0.353cm" style:dynamic-spacing="true"/>
      </style:footer-style>
    </style:page-layout>
    <style:page-layout style:name="Mpm4">
      <style:page-layout-properties fo:page-width="21.001cm" fo:page-height="29.7cm" style:num-format="1" style:print-orientation="portrait" fo:margin-top="2.469cm" fo:margin-bottom="1.771cm" fo:margin-left="2.249cm" fo:margin-right="0.75cm" style:writing-mode="lr-tb" style:layout-grid-color="#c0c0c0" style:layout-grid-lines="25114" style:layout-grid-base-height="0.176cm" style:layout-grid-ruby-height="0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346cm" fo:margin-left="0cm" fo:margin-right="0cm" fo:margin-top="0.24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bookmark-start text:name="PageNumWizard_FOOTER_Domyślny styl strony1"/><text:page-number text:select-page="current">1</text:page-number><text:bookmark-end text:name="PageNumWizard_FOOTER_Domyślny styl strony1"/></text:p>
      </style:footer>
      <style:footer-left>
        <text:p text:style-name="MP2"><text:tab/><text:tab/><text:bookmark-start text:name="PageNumWizard_FOOTER_Domyślny styl strony2"/><text:page-number text:select-page="current">4</text:page-number><text:bookmark-end text:name="PageNumWizard_FOOTER_Domyślny styl strony2"/></text:p>
      </style:footer-left>
    </style:master-page>
    <style:master-page style:name="Converted14" style:page-layout-name="Mpm2" draw:style-name="Mdp1">
      <style:footer>
        <text:p text:style-name="MP3" loext:marker-style-name="MT1"><draw:custom-shape text:anchor-type="char" draw:z-index="3" draw:name="Textbox 16" draw:style-name="Mgr1" draw:text-style-name="MP5" svg:width="0.511cm" svg:height="0.512cm" svg:x="18.055cm" svg:y="27.469cm"><text:p text:style-name="MP4" loext:marker-style-name="MT2"><text:span text:style-name="MT3"><text:page-number text:select-page="current">8</text:page-number></text:span></text:p><draw:enhanced-geometry draw:mirror-horizontal="false" draw:mirror-vertical="false" svg:viewBox="0 0 0 0" draw:glue-points="?f0 0 0 ?f1 ?f0 ?f2 ?f3 ?f1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>
    </style:master-page>
    <style:master-page style:name="Converted15" style:page-layout-name="Mpm3" draw:style-name="Mdp1">
      <style:footer>
        <text:p text:style-name="MP3" loext:marker-style-name="MT1"><draw:custom-shape text:anchor-type="char" draw:z-index="4" draw:name="Textbox 17" draw:style-name="Mgr1" draw:text-style-name="MP5" svg:width="0.511cm" svg:height="0.512cm" svg:x="18.055cm" svg:y="27.469cm"><text:p text:style-name="MP4" loext:marker-style-name="MT2"><text:span text:style-name="MT3"><text:page-number text:select-page="current">0</text:page-number></text:span></text:p><draw:enhanced-geometry draw:mirror-horizontal="false" draw:mirror-vertical="false" svg:viewBox="0 0 0 0" draw:glue-points="?f0 0 0 ?f1 ?f0 ?f2 ?f3 ?f1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frame draw:style-name="Mfr1" draw:name="Ramka2" text:anchor-type="char" svg:x="0cm" svg:y="0cm" svg:width="0.513cm" svg:height="0.515cm"><draw:text-box><text:p text:style-name="MP4" loext:marker-style-name="MT2"><text:span text:style-name="MT3"><text:page-number text:select-page="current">0</text:page-number></text:span></text:p></draw:text-box></draw:frame><draw:frame draw:style-name="Mfr1" draw:name="Ramka21" text:anchor-type="char" svg:x="0cm" svg:y="0cm" svg:width="0.513cm" svg:height="0.515cm"><draw:text-box><text:p text:style-name="MP4" loext:marker-style-name="MT2"><text:span text:style-name="MT3"><text:page-number text:select-page="current">0</text:page-number></text:span></text:p></draw:text-box></draw:frame><draw:frame draw:style-name="Mfr1" draw:name="Ramka211" text:anchor-type="char" svg:x="0cm" svg:y="0cm" svg:width="0.513cm" svg:height="0.515cm"><draw:text-box><text:p text:style-name="MP4" loext:marker-style-name="MT2"><text:span text:style-name="MT3"><text:page-number text:select-page="current">0</text:page-number></text:span></text:p></draw:text-box></draw:frame><draw:frame draw:style-name="Mfr1" draw:name="Ramka2111" text:anchor-type="char" svg:x="0cm" svg:y="0cm" svg:width="0.513cm" svg:height="0.515cm"><draw:text-box><text:p text:style-name="MP4" loext:marker-style-name="MT2"><text:span text:style-name="MT3"><text:page-number text:select-page="current">0</text:page-number></text:span></text:p></draw:text-box></draw:frame><draw:frame draw:style-name="Mfr1" draw:name="Ramka21111" text:anchor-type="char" svg:x="0cm" svg:y="0cm" svg:width="0.513cm" svg:height="0.515cm"><draw:text-box><text:p text:style-name="MP4" loext:marker-style-name="MT2"><text:span text:style-name="MT3"><text:page-number text:select-page="current">0</text:page-number></text:span></text:p></draw:text-box></draw:frame><draw:frame draw:style-name="Mfr1" draw:name="Ramka211111" text:anchor-type="char" svg:x="0cm" svg:y="0cm" svg:width="0.513cm" svg:height="0.515cm"><draw:text-box><text:p text:style-name="MP4" loext:marker-style-name="MT2"><text:span text:style-name="MT3"><text:page-number text:select-page="current">0</text:page-number></text:span></text:p></draw:text-box></draw:frame><draw:frame draw:style-name="Mfr1" draw:name="Ramka17" text:anchor-type="char" svg:x="18.055cm" svg:y="27.469cm" svg:width="0.513cm" svg:height="0.515cm"><draw:text-box><text:p text:style-name="MP4" loext:marker-style-name="MT2"><text:span text:style-name="MT3"><text:page-number text:select-page="current">0</text:page-number></text:span></text:p></draw:text-box></draw:frame></text:p>
      </style:footer>
    </style:master-page>
    <style:master-page style:name="Converted16" style:page-layout-name="Mpm4" draw:style-name="Mdp1">
      <style:footer>
        <text:p text:style-name="MP3" loext:marker-style-name="MT1"><draw:custom-shape text:anchor-type="char" draw:z-index="0" draw:name="Textbox 18" draw:style-name="Mgr1" draw:text-style-name="MP5" svg:width="0.511cm" svg:height="0.512cm" svg:x="18.055cm" svg:y="27.469cm"><text:p text:style-name="MP4" loext:marker-style-name="MT2"><text:span text:style-name="MT3"><text:page-number text:select-page="current">0</text:page-number></text:span></text:p><draw:enhanced-geometry draw:mirror-horizontal="false" draw:mirror-vertical="false" svg:viewBox="0 0 0 0" draw:glue-points="?f0 0 0 ?f1 ?f0 ?f2 ?f3 ?f1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frame draw:style-name="Mfr1" draw:name="Ramka3" text:anchor-type="char" svg:x="0cm" svg:y="0cm" svg:width="0.513cm" svg:height="0.515cm"><draw:text-box><text:p text:style-name="MP4" loext:marker-style-name="MT2"><text:span text:style-name="MT3"><text:page-number text:select-page="current">0</text:page-number></text:span></text:p></draw:text-box></draw:frame><draw:frame draw:style-name="Mfr1" draw:name="Ramka31" text:anchor-type="char" svg:x="0cm" svg:y="0cm" svg:width="0.513cm" svg:height="0.515cm"><draw:text-box><text:p text:style-name="MP4" loext:marker-style-name="MT2"><text:span text:style-name="MT3"><text:page-number text:select-page="current">0</text:page-number></text:span></text:p></draw:text-box></draw:frame><draw:frame draw:style-name="Mfr1" draw:name="Ramka311" text:anchor-type="char" svg:x="0cm" svg:y="0cm" svg:width="0.513cm" svg:height="0.515cm"><draw:text-box><text:p text:style-name="MP4" loext:marker-style-name="MT2"><text:span text:style-name="MT3"><text:page-number text:select-page="current">0</text:page-number></text:span></text:p></draw:text-box></draw:frame><draw:frame draw:style-name="Mfr1" draw:name="Ramka3111" text:anchor-type="char" svg:x="0cm" svg:y="0cm" svg:width="0.513cm" svg:height="0.515cm"><draw:text-box><text:p text:style-name="MP4" loext:marker-style-name="MT2"><text:span text:style-name="MT3"><text:page-number text:select-page="current">0</text:page-number></text:span></text:p></draw:text-box></draw:frame><draw:frame draw:style-name="Mfr1" draw:name="Ramka31111" text:anchor-type="char" svg:x="0cm" svg:y="0cm" svg:width="0.513cm" svg:height="0.515cm"><draw:text-box><text:p text:style-name="MP4" loext:marker-style-name="MT2"><text:span text:style-name="MT3"><text:page-number text:select-page="current">0</text:page-number></text:span></text:p></draw:text-box></draw:frame><draw:frame draw:style-name="Mfr1" draw:name="Ramka311111" text:anchor-type="char" svg:x="0cm" svg:y="0cm" svg:width="0.513cm" svg:height="0.515cm"><draw:text-box><text:p text:style-name="MP4" loext:marker-style-name="MT2"><text:span text:style-name="MT3"><text:page-number text:select-page="current">0</text:page-number></text:span></text:p></draw:text-box></draw:frame><draw:frame draw:style-name="Mfr1" draw:name="Ramka18" text:anchor-type="char" svg:x="18.055cm" svg:y="27.469cm" svg:width="0.513cm" svg:height="0.513cm"><draw:text-box><text:p text:style-name="MP4" loext:marker-style-name="MT2"><text:span text:style-name="MT3"><text:page-number text:select-page="current">0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4-02T12:45:54.020497300</meta:creation-date>
    <dc:date>2026-09-03T11:38:00.460868100</dc:date>
    <meta:editing-duration>PT1H23M10S</meta:editing-duration>
    <meta:editing-cycles>9</meta:editing-cycles>
    <meta:generator>LibreOffice/26.2.5.2$Windows_X86_64 LibreOffice_project/cd7284b4cbbfeb507e630c1aac019f4157393acb</meta:generator>
    <meta:print-date>2026-04-08T09:39:55.051209200</meta:print-date>
    <meta:document-statistic meta:table-count="0" meta:image-count="0" meta:object-count="0" meta:page-count="8" meta:paragraph-count="60" meta:word-count="2042" meta:character-count="15174" meta:non-whitespace-character-count="13146"/>
  </office:meta>
</office:document-meta>
</file>